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315])&gt;1;NOT(ISBLANK([.C315]))))" style:apply-style-name="cf150" style:base-cell-address="Акт.C315"/>
      <style:map style:condition="of:is-true-formula(AND(COUNTIF([.$C:.$C]; [.C315])&gt;1;NOT(ISBLANK([.C315]))))" style:apply-style-name="cf150" style:base-cell-address="Акт.C315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316])&gt;1;NOT(ISBLANK([.C316]))))" style:apply-style-name="cf150" style:base-cell-address="Акт.C316"/>
      <style:map style:condition="of:is-true-formula(AND(COUNTIF([.$C:.$C]; [.C316])&gt;1;NOT(ISBLANK([.C316]))))" style:apply-style-name="cf150" style:base-cell-address="Акт.C316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43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4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03" table:style-name="ce10">
            <text:p>103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92" table:style-name="ce10">
            <text:p>192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6:0010102:92</text:p>
          </table:table-cell>
          <table:table-cell office:value-type="float" office:value="290912.06" table:style-name="ce40">
            <text:p>290 912,0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06:6403</text:p>
          </table:table-cell>
          <table:table-cell office:value-type="float" office:value="42450.7" table:style-name="ce40">
            <text:p>42 450,7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1:13219</text:p>
          </table:table-cell>
          <table:table-cell office:value-type="float" office:value="29016.400000000001" table:style-name="ce40">
            <text:p>29 016,4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6:0010102:85</text:p>
          </table:table-cell>
          <table:table-cell office:value-type="float" office:value="130326.24" table:style-name="ce40">
            <text:p>130 326,24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5:27</text:p>
          </table:table-cell>
          <table:table-cell office:value-type="float" office:value="2433684" table:style-name="ce40">
            <text:p>2 433 684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6:0010102:80</text:p>
          </table:table-cell>
          <table:table-cell office:value-type="float" office:value="158620.88" table:style-name="ce40">
            <text:p>158 620,8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6:0010102:151</text:p>
          </table:table-cell>
          <table:table-cell office:value-type="float" office:value="315804.15000000002" table:style-name="ce40">
            <text:p>315 804,1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6:0010102:33</text:p>
          </table:table-cell>
          <table:table-cell office:value-type="float" office:value="158049.60000000001" table:style-name="ce40">
            <text:p>158 049,6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6:0010102:47</text:p>
          </table:table-cell>
          <table:table-cell office:value-type="float" office:value="174996.65" table:style-name="ce40">
            <text:p>174 996,6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6:0010102:114</text:p>
          </table:table-cell>
          <table:table-cell office:value-type="float" office:value="188060.98" table:style-name="ce40">
            <text:p>188 060,9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6:0010102:89</text:p>
          </table:table-cell>
          <table:table-cell office:value-type="float" office:value="172076.52" table:style-name="ce40">
            <text:p>172 076,52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6:0010102:67</text:p>
          </table:table-cell>
          <table:table-cell office:value-type="float" office:value="4469.5" table:style-name="ce40">
            <text:p>4 469,5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6:0010102:141</text:p>
          </table:table-cell>
          <table:table-cell office:value-type="float" office:value="158958.9" table:style-name="ce40">
            <text:p>158 958,9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6:0010102:70</text:p>
          </table:table-cell>
          <table:table-cell office:value-type="float" office:value="401486.15" table:style-name="ce40">
            <text:p>401 486,1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6:0010102:95</text:p>
          </table:table-cell>
          <table:table-cell office:value-type="float" office:value="181300.35" table:style-name="ce40">
            <text:p>181 300,3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6:0010102:159</text:p>
          </table:table-cell>
          <table:table-cell office:value-type="float" office:value="24807.51" table:style-name="ce40">
            <text:p>24 807,51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6:0010102:97</text:p>
          </table:table-cell>
          <table:table-cell office:value-type="float" office:value="272792.25" table:style-name="ce40">
            <text:p>272 792,2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07:2692</text:p>
          </table:table-cell>
          <table:table-cell office:value-type="float" office:value="2722044.27" table:style-name="ce40">
            <text:p>2 722 044,27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6:0010102:25</text:p>
          </table:table-cell>
          <table:table-cell office:value-type="float" office:value="297991.09999999998" table:style-name="ce40">
            <text:p>297 991,1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6:0010102:147</text:p>
          </table:table-cell>
          <table:table-cell office:value-type="float" office:value="314317.36" table:style-name="ce40">
            <text:p>314 317,3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07:2690</text:p>
          </table:table-cell>
          <table:table-cell office:value-type="float" office:value="2741261.93" table:style-name="ce40">
            <text:p>2 741 261,93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6:0010102:81</text:p>
          </table:table-cell>
          <table:table-cell office:value-type="float" office:value="281022.75" table:style-name="ce40">
            <text:p>281 022,7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6:0010102:112</text:p>
          </table:table-cell>
          <table:table-cell office:value-type="float" office:value="75057.600000000006" table:style-name="ce40">
            <text:p>75 057,6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6:0010102:152</text:p>
          </table:table-cell>
          <table:table-cell office:value-type="float" office:value="144718.57" table:style-name="ce40">
            <text:p>144 718,57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6:0010102:82</text:p>
          </table:table-cell>
          <table:table-cell office:value-type="float" office:value="398276.28" table:style-name="ce40">
            <text:p>398 276,2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6:0010102:68</text:p>
          </table:table-cell>
          <table:table-cell office:value-type="float" office:value="250035.48" table:style-name="ce40">
            <text:p>250 035,4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05:79</text:p>
          </table:table-cell>
          <table:table-cell office:value-type="float" office:value="3266240.6" table:style-name="ce40">
            <text:p>3 266 240,6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6:0010102:195</text:p>
          </table:table-cell>
          <table:table-cell office:value-type="float" office:value="104384.09" table:style-name="ce40">
            <text:p>104 384,09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6:0010102:86</text:p>
          </table:table-cell>
          <table:table-cell office:value-type="float" office:value="116406.45" table:style-name="ce40">
            <text:p>116 406,4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6:0010102:74</text:p>
          </table:table-cell>
          <table:table-cell office:value-type="float" office:value="201977.28" table:style-name="ce40">
            <text:p>201 977,2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6:0010102:65</text:p>
          </table:table-cell>
          <table:table-cell office:value-type="float" office:value="227824.74" table:style-name="ce40">
            <text:p>227 824,74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6:0010102:118</text:p>
          </table:table-cell>
          <table:table-cell office:value-type="float" office:value="417161.92" table:style-name="ce40">
            <text:p>417 161,92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6:0010102:49</text:p>
          </table:table-cell>
          <table:table-cell office:value-type="float" office:value="241514.13" table:style-name="ce40">
            <text:p>241 514,13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6:0010102:15</text:p>
          </table:table-cell>
          <table:table-cell office:value-type="float" office:value="2025789.7" table:style-name="ce40">
            <text:p>2 025 789,7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6:0010102:71</text:p>
          </table:table-cell>
          <table:table-cell office:value-type="float" office:value="298307.15999999997" table:style-name="ce40">
            <text:p>298 307,1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6:0010102:75</text:p>
          </table:table-cell>
          <table:table-cell office:value-type="float" office:value="213589.11" table:style-name="ce40">
            <text:p>213 589,11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6:0010102:24</text:p>
          </table:table-cell>
          <table:table-cell office:value-type="float" office:value="236256.48" table:style-name="ce40">
            <text:p>236 256,4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6:0010102:91</text:p>
          </table:table-cell>
          <table:table-cell office:value-type="float" office:value="239667.12" table:style-name="ce40">
            <text:p>239 667,12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6:0010102:94</text:p>
          </table:table-cell>
          <table:table-cell office:value-type="float" office:value="328500.25" table:style-name="ce40">
            <text:p>328 500,2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6:0010102:155</text:p>
          </table:table-cell>
          <table:table-cell office:value-type="float" office:value="76130" table:style-name="ce40">
            <text:p>76 13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6:0010102:63</text:p>
          </table:table-cell>
          <table:table-cell office:value-type="float" office:value="179116.2" table:style-name="ce40">
            <text:p>179 116,2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6:0010102:4</text:p>
          </table:table-cell>
          <table:table-cell office:value-type="float" office:value="1132788.2" table:style-name="ce40">
            <text:p>1 132 788,2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6:0010102:121</text:p>
          </table:table-cell>
          <table:table-cell office:value-type="float" office:value="4951.17" table:style-name="ce40">
            <text:p>4 951,17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6:0000000:177</text:p>
          </table:table-cell>
          <table:table-cell office:value-type="float" office:value="6858.28" table:style-name="ce40">
            <text:p>6 858,2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6:0010102:90</text:p>
          </table:table-cell>
          <table:table-cell office:value-type="float" office:value="157047.24" table:style-name="ce40">
            <text:p>157 047,24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6" table:style-name="ce12">
            <text:p>46</text:p>
          </table:table-cell>
          <table:table-cell office:value-type="string" table:style-name="ce10">
            <text:p>41:06:0010102:160</text:p>
          </table:table-cell>
          <table:table-cell office:value-type="float" office:value="20530.8" table:style-name="ce40">
            <text:p>20 530,8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7" table:style-name="ce12">
            <text:p>47</text:p>
          </table:table-cell>
          <table:table-cell office:value-type="string" table:style-name="ce10">
            <text:p>41:06:0010102:54</text:p>
          </table:table-cell>
          <table:table-cell office:value-type="float" office:value="293961.59999999998" table:style-name="ce40">
            <text:p>293 961,6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8" table:style-name="ce12">
            <text:p>48</text:p>
          </table:table-cell>
          <table:table-cell office:value-type="string" table:style-name="ce10">
            <text:p>41:06:0010102:88</text:p>
          </table:table-cell>
          <table:table-cell office:value-type="float" office:value="245003.25" table:style-name="ce40">
            <text:p>245 003,2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9" table:style-name="ce12">
            <text:p>49</text:p>
          </table:table-cell>
          <table:table-cell office:value-type="string" table:style-name="ce10">
            <text:p>41:06:0010102:113</text:p>
          </table:table-cell>
          <table:table-cell office:value-type="float" office:value="486414.93" table:style-name="ce40">
            <text:p>486 414,93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0" table:style-name="ce12">
            <text:p>50</text:p>
          </table:table-cell>
          <table:table-cell office:value-type="string" table:style-name="ce10">
            <text:p>41:06:0010102:125</text:p>
          </table:table-cell>
          <table:table-cell office:value-type="float" office:value="34432.06" table:style-name="ce40">
            <text:p>34 432,0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1" table:style-name="ce12">
            <text:p>51</text:p>
          </table:table-cell>
          <table:table-cell office:value-type="string" table:style-name="ce10">
            <text:p>41:05:0101001:11294</text:p>
          </table:table-cell>
          <table:table-cell office:value-type="float" office:value="17051896.559999999" table:style-name="ce40">
            <text:p>17 051 896,5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2" table:style-name="ce12">
            <text:p>52</text:p>
          </table:table-cell>
          <table:table-cell office:value-type="string" table:style-name="ce10">
            <text:p>41:01:0010129:7468</text:p>
          </table:table-cell>
          <table:table-cell office:value-type="float" office:value="23040.400000000001" table:style-name="ce40">
            <text:p>23 040,4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3" table:style-name="ce12">
            <text:p>53</text:p>
          </table:table-cell>
          <table:table-cell office:value-type="string" table:style-name="ce10">
            <text:p>41:06:0010102:52</text:p>
          </table:table-cell>
          <table:table-cell office:value-type="float" office:value="310479.3" table:style-name="ce40">
            <text:p>310 479,3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4" table:style-name="ce12">
            <text:p>54</text:p>
          </table:table-cell>
          <table:table-cell office:value-type="string" table:style-name="ce10">
            <text:p>41:06:0010102:62</text:p>
          </table:table-cell>
          <table:table-cell office:value-type="float" office:value="242398.8" table:style-name="ce40">
            <text:p>242 398,8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5" table:style-name="ce12">
            <text:p>55</text:p>
          </table:table-cell>
          <table:table-cell office:value-type="string" table:style-name="ce10">
            <text:p>41:06:0010102:76</text:p>
          </table:table-cell>
          <table:table-cell office:value-type="float" office:value="444335.22" table:style-name="ce40">
            <text:p>444 335,22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6" table:style-name="ce12">
            <text:p>56</text:p>
          </table:table-cell>
          <table:table-cell office:value-type="string" table:style-name="ce10">
            <text:p>41:06:0010102:84</text:p>
          </table:table-cell>
          <table:table-cell office:value-type="float" office:value="1104546.8500000001" table:style-name="ce40">
            <text:p>1 104 546,8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7" table:style-name="ce12">
            <text:p>57</text:p>
          </table:table-cell>
          <table:table-cell office:value-type="string" table:style-name="ce10">
            <text:p>41:06:0010102:8</text:p>
          </table:table-cell>
          <table:table-cell office:value-type="float" office:value="1227019.92" table:style-name="ce40">
            <text:p>1 227 019,92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8" table:style-name="ce12">
            <text:p>58</text:p>
          </table:table-cell>
          <table:table-cell office:value-type="string" table:style-name="ce10">
            <text:p>41:06:0010102:181</text:p>
          </table:table-cell>
          <table:table-cell office:value-type="float" office:value="548048.16" table:style-name="ce40">
            <text:p>548 048,1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9" table:style-name="ce12">
            <text:p>59</text:p>
          </table:table-cell>
          <table:table-cell office:value-type="string" table:style-name="ce10">
            <text:p>41:06:0010102:69</text:p>
          </table:table-cell>
          <table:table-cell office:value-type="float" office:value="475449.8" table:style-name="ce40">
            <text:p>475 449,8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0" table:style-name="ce12">
            <text:p>60</text:p>
          </table:table-cell>
          <table:table-cell office:value-type="string" table:style-name="ce10">
            <text:p>41:06:0010102:31</text:p>
          </table:table-cell>
          <table:table-cell office:value-type="float" office:value="200714.29" table:style-name="ce40">
            <text:p>200 714,29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1" table:style-name="ce12">
            <text:p>61</text:p>
          </table:table-cell>
          <table:table-cell office:value-type="string" table:style-name="ce10">
            <text:p>41:06:0010102:96</text:p>
          </table:table-cell>
          <table:table-cell office:value-type="float" office:value="153458.76" table:style-name="ce40">
            <text:p>153 458,7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2" table:style-name="ce12">
            <text:p>62</text:p>
          </table:table-cell>
          <table:table-cell office:value-type="string" table:style-name="ce10">
            <text:p>41:05:0101007:2683</text:p>
          </table:table-cell>
          <table:table-cell office:value-type="float" office:value="2535143.52" table:style-name="ce40">
            <text:p>2 535 143,52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3" table:style-name="ce12">
            <text:p>63</text:p>
          </table:table-cell>
          <table:table-cell office:value-type="string" table:style-name="ce10">
            <text:p>41:06:0010102:108</text:p>
          </table:table-cell>
          <table:table-cell office:value-type="float" office:value="344843.98" table:style-name="ce40">
            <text:p>344 843,9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4" table:style-name="ce12">
            <text:p>64</text:p>
          </table:table-cell>
          <table:table-cell office:value-type="string" table:style-name="ce10">
            <text:p>41:06:0010102:156</text:p>
          </table:table-cell>
          <table:table-cell office:value-type="float" office:value="2231422.29" table:style-name="ce40">
            <text:p>2 231 422,29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5" table:style-name="ce12">
            <text:p>65</text:p>
          </table:table-cell>
          <table:table-cell office:value-type="string" table:style-name="ce10">
            <text:p>41:06:0010102:111</text:p>
          </table:table-cell>
          <table:table-cell office:value-type="float" office:value="213112.26" table:style-name="ce40">
            <text:p>213 112,2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6" table:style-name="ce12">
            <text:p>66</text:p>
          </table:table-cell>
          <table:table-cell office:value-type="string" table:style-name="ce10">
            <text:p>41:06:0010102:87</text:p>
          </table:table-cell>
          <table:table-cell office:value-type="float" office:value="209738.56" table:style-name="ce40">
            <text:p>209 738,5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7" table:style-name="ce12">
            <text:p>67</text:p>
          </table:table-cell>
          <table:table-cell office:value-type="string" table:style-name="ce10">
            <text:p>41:06:0010102:51</text:p>
          </table:table-cell>
          <table:table-cell office:value-type="float" office:value="487680.24" table:style-name="ce40">
            <text:p>487 680,24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8" table:style-name="ce12">
            <text:p>68</text:p>
          </table:table-cell>
          <table:table-cell office:value-type="string" table:style-name="ce10">
            <text:p>41:06:0010102:134</text:p>
          </table:table-cell>
          <table:table-cell office:value-type="float" office:value="914614.74" table:style-name="ce40">
            <text:p>914 614,74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9" table:style-name="ce12">
            <text:p>69</text:p>
          </table:table-cell>
          <table:table-cell office:value-type="string" table:style-name="ce10">
            <text:p>41:06:0010102:93</text:p>
          </table:table-cell>
          <table:table-cell office:value-type="float" office:value="717436.45" table:style-name="ce40">
            <text:p>717 436,4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0" table:style-name="ce12">
            <text:p>70</text:p>
          </table:table-cell>
          <table:table-cell office:value-type="string" table:style-name="ce10">
            <text:p>41:06:0010102:28</text:p>
          </table:table-cell>
          <table:table-cell office:value-type="float" office:value="162166.79999999999" table:style-name="ce40">
            <text:p>162 166,8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1" table:style-name="ce12">
            <text:p>71</text:p>
          </table:table-cell>
          <table:table-cell office:value-type="string" table:style-name="ce10">
            <text:p>41:06:0010102:161</text:p>
          </table:table-cell>
          <table:table-cell office:value-type="float" office:value="224726.85" table:style-name="ce40">
            <text:p>224 726,8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2" table:style-name="ce12">
            <text:p>72</text:p>
          </table:table-cell>
          <table:table-cell office:value-type="string" table:style-name="ce10">
            <text:p>41:06:0010102:46</text:p>
          </table:table-cell>
          <table:table-cell office:value-type="float" office:value="283547.56" table:style-name="ce40">
            <text:p>283 547,5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3" table:style-name="ce12">
            <text:p>73</text:p>
          </table:table-cell>
          <table:table-cell office:value-type="string" table:style-name="ce10">
            <text:p>41:06:0010102:83</text:p>
          </table:table-cell>
          <table:table-cell office:value-type="float" office:value="272051.01" table:style-name="ce40">
            <text:p>272 051,01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4" table:style-name="ce12">
            <text:p>74</text:p>
          </table:table-cell>
          <table:table-cell office:value-type="string" table:style-name="ce10">
            <text:p>41:06:0010102:66</text:p>
          </table:table-cell>
          <table:table-cell office:value-type="float" office:value="332023.02" table:style-name="ce40">
            <text:p>332 023,02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5" table:style-name="ce12">
            <text:p>75</text:p>
          </table:table-cell>
          <table:table-cell office:value-type="string" table:style-name="ce10">
            <text:p>41:06:0010102:145</text:p>
          </table:table-cell>
          <table:table-cell office:value-type="float" office:value="201585.25" table:style-name="ce40">
            <text:p>201 585,2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6" table:style-name="ce12">
            <text:p>76</text:p>
          </table:table-cell>
          <table:table-cell office:value-type="string" table:style-name="ce10">
            <text:p>41:06:0010102:48</text:p>
          </table:table-cell>
          <table:table-cell office:value-type="float" office:value="241514.13" table:style-name="ce40">
            <text:p>241 514,13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7" table:style-name="ce12">
            <text:p>77</text:p>
          </table:table-cell>
          <table:table-cell office:value-type="string" table:style-name="ce10">
            <text:p>41:06:0010102:1</text:p>
          </table:table-cell>
          <table:table-cell office:value-type="float" office:value="691027.47" table:style-name="ce40">
            <text:p>691 027,47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8" table:style-name="ce12">
            <text:p>78</text:p>
          </table:table-cell>
          <table:table-cell office:value-type="string" table:style-name="ce10">
            <text:p>41:05:0101007:2691</text:p>
          </table:table-cell>
          <table:table-cell office:value-type="float" office:value="2745380" table:style-name="ce40">
            <text:p>2 745 380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9" table:style-name="ce12">
            <text:p>79</text:p>
          </table:table-cell>
          <table:table-cell office:value-type="string" table:style-name="ce10">
            <text:p>41:05:0101001:13218</text:p>
          </table:table-cell>
          <table:table-cell office:value-type="float" office:value="29016.400000000001" table:style-name="ce40">
            <text:p>29 016,4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0" table:style-name="ce12">
            <text:p>80</text:p>
          </table:table-cell>
          <table:table-cell office:value-type="string" table:style-name="ce10">
            <text:p>41:05:0101006:5929</text:p>
          </table:table-cell>
          <table:table-cell office:value-type="float" office:value="66644.3" table:style-name="ce40">
            <text:p>66 644,3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1" table:style-name="ce12">
            <text:p>81</text:p>
          </table:table-cell>
          <table:table-cell office:value-type="string" table:style-name="ce10">
            <text:p>41:05:0101040:330</text:p>
          </table:table-cell>
          <table:table-cell office:value-type="float" office:value="118718.16" table:style-name="ce40">
            <text:p>118 718,1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2" table:style-name="ce12">
            <text:p>82</text:p>
          </table:table-cell>
          <table:table-cell office:value-type="string" table:style-name="ce10">
            <text:p>41:01:0010112:150</text:p>
          </table:table-cell>
          <table:table-cell office:value-type="float" office:value="5631345.96" table:style-name="ce40">
            <text:p>5 631 345,9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3" table:style-name="ce12">
            <text:p>83</text:p>
          </table:table-cell>
          <table:table-cell office:value-type="string" table:style-name="ce10">
            <text:p>41:05:0101064:3085</text:p>
          </table:table-cell>
          <table:table-cell office:value-type="float" office:value="14570.8" table:style-name="ce40">
            <text:p>14 570,8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4" table:style-name="ce12">
            <text:p>84</text:p>
          </table:table-cell>
          <table:table-cell office:value-type="string" table:style-name="ce10">
            <text:p>41:05:0101064:3086</text:p>
          </table:table-cell>
          <table:table-cell office:value-type="float" office:value="14598.54" table:style-name="ce40">
            <text:p>14 598,54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5" table:style-name="ce12">
            <text:p>85</text:p>
          </table:table-cell>
          <table:table-cell office:value-type="string" table:style-name="ce10">
            <text:p>41:00:0000000:3</text:p>
          </table:table-cell>
          <table:table-cell office:value-type="float" office:value="1970533220.48" table:style-name="ce40">
            <text:p>1 970 533 220,4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6" table:style-name="ce12">
            <text:p>86</text:p>
          </table:table-cell>
          <table:table-cell office:value-type="string" table:style-name="ce10">
            <text:p>41:05:0101064:3084</text:p>
          </table:table-cell>
          <table:table-cell office:value-type="float" office:value="27761.9" table:style-name="ce40">
            <text:p>27 761,9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7" table:style-name="ce12">
            <text:p>87</text:p>
          </table:table-cell>
          <table:table-cell office:value-type="string" table:style-name="ce10">
            <text:p>41:05:0101050:929</text:p>
          </table:table-cell>
          <table:table-cell office:value-type="float" office:value="341293.5" table:style-name="ce40">
            <text:p>341 293,5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8" table:style-name="ce12">
            <text:p>88</text:p>
          </table:table-cell>
          <table:table-cell office:value-type="string" table:style-name="ce10">
            <text:p>41:05:0101054:2061</text:p>
          </table:table-cell>
          <table:table-cell office:value-type="float" office:value="321864.3" table:style-name="ce40">
            <text:p>321 864,3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9" table:style-name="ce12">
            <text:p>89</text:p>
          </table:table-cell>
          <table:table-cell office:value-type="string" table:style-name="ce10">
            <text:p>41:05:0101054:1275</text:p>
          </table:table-cell>
          <table:table-cell office:value-type="float" office:value="230934.48" table:style-name="ce40">
            <text:p>230 934,48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0" table:style-name="ce12">
            <text:p>90</text:p>
          </table:table-cell>
          <table:table-cell office:value-type="string" table:style-name="ce10">
            <text:p>41:05:0101060:1117</text:p>
          </table:table-cell>
          <table:table-cell office:value-type="float" office:value="310992" table:style-name="ce40">
            <text:p>310 992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1" table:style-name="ce12">
            <text:p>91</text:p>
          </table:table-cell>
          <table:table-cell office:value-type="string" table:style-name="ce10">
            <text:p>41:01:0010129:251</text:p>
          </table:table-cell>
          <table:table-cell office:value-type="float" office:value="709588.23" table:style-name="ce40">
            <text:p>709 588,23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2" table:style-name="ce12">
            <text:p>92</text:p>
          </table:table-cell>
          <table:table-cell office:value-type="string" table:style-name="ce10">
            <text:p>41:01:0010129:245</text:p>
          </table:table-cell>
          <table:table-cell office:value-type="float" office:value="2261291.33" table:style-name="ce40">
            <text:p>2 261 291,33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3" table:style-name="ce12">
            <text:p>93</text:p>
          </table:table-cell>
          <table:table-cell office:value-type="string" table:style-name="ce10">
            <text:p>41:01:0010129:314</text:p>
          </table:table-cell>
          <table:table-cell office:value-type="float" office:value="3271719.36" table:style-name="ce40">
            <text:p>3 271 719,3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4" table:style-name="ce12">
            <text:p>94</text:p>
          </table:table-cell>
          <table:table-cell office:value-type="string" table:style-name="ce10">
            <text:p>41:01:0010117:13225</text:p>
          </table:table-cell>
          <table:table-cell office:value-type="float" office:value="1075276.74" table:style-name="ce40">
            <text:p>1 075 276,74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5" table:style-name="ce12">
            <text:p>95</text:p>
          </table:table-cell>
          <table:table-cell office:value-type="string" table:style-name="ce10">
            <text:p>41:01:0010129:7446</text:p>
          </table:table-cell>
          <table:table-cell office:value-type="float" office:value="24192.42" table:style-name="ce40">
            <text:p>24 192,42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6" table:style-name="ce12">
            <text:p>96</text:p>
          </table:table-cell>
          <table:table-cell office:value-type="string" table:style-name="ce10">
            <text:p>41:01:0010129:329</text:p>
          </table:table-cell>
          <table:table-cell office:value-type="float" office:value="3821628.8" table:style-name="ce40">
            <text:p>3 821 628,8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7" table:style-name="ce12">
            <text:p>97</text:p>
          </table:table-cell>
          <table:table-cell office:value-type="string" table:style-name="ce10">
            <text:p>41:01:0010129:7456</text:p>
          </table:table-cell>
          <table:table-cell office:value-type="float" office:value="49182.25" table:style-name="ce40">
            <text:p>49 182,25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8" table:style-name="ce12">
            <text:p>98</text:p>
          </table:table-cell>
          <table:table-cell office:value-type="string" table:style-name="ce10">
            <text:p>41:01:0010129:7451</text:p>
          </table:table-cell>
          <table:table-cell office:value-type="float" office:value="41531.760000000002" table:style-name="ce40">
            <text:p>41 531,76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9" table:style-name="ce12">
            <text:p>99</text:p>
          </table:table-cell>
          <table:table-cell office:value-type="string" table:style-name="ce10">
            <text:p>41:01:0010129:324</text:p>
          </table:table-cell>
          <table:table-cell office:value-type="float" office:value="2184985.7999999998" table:style-name="ce40">
            <text:p>2 184 985,8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0" table:style-name="ce12">
            <text:p>100</text:p>
          </table:table-cell>
          <table:table-cell office:value-type="string" table:style-name="ce10">
            <text:p>41:01:0010129:325</text:p>
          </table:table-cell>
          <table:table-cell office:value-type="float" office:value="988055.73" table:style-name="ce40">
            <text:p>988 055,73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1" table:style-name="ce12">
            <text:p>101</text:p>
          </table:table-cell>
          <table:table-cell office:value-type="string" table:style-name="ce10">
            <text:p>41:01:0010129:62</text:p>
          </table:table-cell>
          <table:table-cell office:value-type="float" office:value="1927631.64" table:style-name="ce40">
            <text:p>1 927 631,64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2" table:style-name="ce12">
            <text:p>102</text:p>
          </table:table-cell>
          <table:table-cell office:value-type="string" table:style-name="ce10">
            <text:p>41:01:0010129:326</text:p>
          </table:table-cell>
          <table:table-cell office:value-type="float" office:value="4761284.04" table:style-name="ce40">
            <text:p>4 761 284,04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3" table:style-name="ce12">
            <text:p>103</text:p>
          </table:table-cell>
          <table:table-cell office:value-type="string" table:style-name="ce10">
            <text:p>41:01:0010113:4667</text:p>
          </table:table-cell>
          <table:table-cell office:value-type="float" office:value="19026" table:style-name="ce40">
            <text:p>19 026,00</text:p>
          </table:table-cell>
          <table:table-cell office:value-type="string" table:style-name="ce13">
            <text:p>01.09.2026</text:p>
          </table:table-cell>
          <table:table-cell office:value-type="string" table:style-name="ce14">
            <text:p>31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29:75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29:786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29:80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6:0010102:10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6:0010102: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29:769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29:77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39:1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6:0010102:1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29:785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29:811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94:1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29:79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29:788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29:75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29:79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6:0010102: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9:778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6:0010102:1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6:0010102:2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6:0010102:16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9:74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29:79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29:80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29:79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29:802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9:759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29:80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29:79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9:757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29:775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29:800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6:0010107: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29:80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29:778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29:768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29:780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29:767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29:779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6:0010102: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6:0010102:10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32:1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29:776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29:78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29:77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29:806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6:0010102: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29:786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6:0010102:1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29:80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6:0010102:6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29:778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6:0010102:14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29:804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29:75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6:0010102:1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29:786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29:75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29:785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29:785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29:768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29:77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29:78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29:78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29:759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6:0010102:1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29:768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29:78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6:0010102:7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29:78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29:77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6:0010102:5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29:779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29:785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29:78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29:777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6:0010102:1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6:0010102:1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29:767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29:79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29:78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6:0010102: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29:788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29:780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29:747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10129:800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6:0010102: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82:01:000015:108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33:11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29:777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29:748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29:77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29:750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10129:786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29:805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29:78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29:78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29:77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6:0010102:1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29:788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6:0010102:16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29:785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29:807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5:0101101:7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5:0101040:5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10:1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5:0101047:147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5:0101057:87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5:0101055:209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5:0101075: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5:0101060:56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5:0101057:198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5:0101097:2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29:29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29:33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29:31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10129:34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10129:6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1:0010129:34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29:4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10129:3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29:74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10129:26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29:3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1:0010129:29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29:10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10129:10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10129:29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10129:26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1:0010129:734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10114:609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29:3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29:28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29:1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29:5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29:33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29:29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1:0010129:30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29:74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29:742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29:10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29:26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29:68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29:34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10129:2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29:10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29:31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29:741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10129:3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1:0010129:29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10129:18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1:0010129:28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1:0010129:29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1:0010129:743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1:0010129:31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29:10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1:0010129:689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1:0010129:742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1:0010129:6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29:741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1:0010129:62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1:0010129:20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1:0010129:18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1:0010129:33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1:0010129:31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1:0010129:32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00000: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1:0010129:18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10129:29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1:0010129:67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10129:31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10129:3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10129:33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10129:328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10129:31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1:0010129:33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1:0010129:28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1:0010129:319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1:0010129:28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1:0010129:33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1:0010129:742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1:0010129:33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10129:743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1:0010129:34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10129:342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1:0010129:250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1:0010129:32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1:0010129:341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1:0010129:336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1:0010129:343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1:0010129:175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1:0010129:6897</text:p>
          </table:table-cell>
          <table:table-cell office:value-type="string" table:number-columns-spanned="2" table:number-rows-spanned="1" table:style-name="ce43">
            <text:p>01.09.2026</text:p>
          </table:table-cell>
          <table:covered-table-cell/>
          <table:table-cell office:value-type="string" table:style-name="ce17">
            <text:p>31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69B419B67C9A8B5AEACCD7AA9038DCBEDB2AD0B35CD59841D75EFFE7334D6190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247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Кондратьева Александра Александровна</dc:creator>
    <meta:creation-date>2020-08-28T10:47:12Z</meta:creation-date>
    <dc:date>2026-09-14T04:09:24Z</dc:date>
    <meta:print-date>2020-11-16T23:29:28Z</meta:print-date>
  </office:meta>
</office:document-meta>
</file>