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72])&gt;1;NOT(ISBLANK([.C72]))))" style:apply-style-name="cf150" style:base-cell-address="Акт.C72"/>
      <style:map style:condition="of:is-true-formula(AND(COUNTIF([.$C:.$C]; [.C72])&gt;1;NOT(ISBLANK([.C72]))))" style:apply-style-name="cf150" style:base-cell-address="Акт.C72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73])&gt;1;NOT(ISBLANK([.C73]))))" style:apply-style-name="cf150" style:base-cell-address="Акт.C73"/>
      <style:map style:condition="of:is-true-formula(AND(COUNTIF([.$C:.$C]; [.C73])&gt;1;NOT(ISBLANK([.C73]))))" style:apply-style-name="cf150" style:base-cell-address="Акт.C73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41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0.09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30" table:style-name="ce10">
            <text:p>30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22" table:style-name="ce10">
            <text:p>22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8:0010113:2167</text:p>
          </table:table-cell>
          <table:table-cell office:value-type="float" office:value="127493.6" table:style-name="ce40">
            <text:p>127 493,6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9:0010114:3829</text:p>
          </table:table-cell>
          <table:table-cell office:value-type="float" office:value="6212.14" table:style-name="ce40">
            <text:p>6 212,14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01:13217</text:p>
          </table:table-cell>
          <table:table-cell office:value-type="float" office:value="22656.66" table:style-name="ce40">
            <text:p>22 656,66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1:0010112:3510</text:p>
          </table:table-cell>
          <table:table-cell office:value-type="float" office:value="63691.11" table:style-name="ce40">
            <text:p>63 691,11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05:2514</text:p>
          </table:table-cell>
          <table:table-cell office:value-type="float" office:value="22656.66" table:style-name="ce40">
            <text:p>22 656,66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8:0010110:2118</text:p>
          </table:table-cell>
          <table:table-cell office:value-type="float" office:value="81384.2" table:style-name="ce40">
            <text:p>81 384,2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1:0010132:88</text:p>
          </table:table-cell>
          <table:table-cell office:value-type="float" office:value="15505150.07" table:style-name="ce40">
            <text:p>15 505 150,07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15:36</text:p>
          </table:table-cell>
          <table:table-cell office:value-type="float" office:value="3138362.55" table:style-name="ce40">
            <text:p>3 138 362,55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06:6400</text:p>
          </table:table-cell>
          <table:table-cell office:value-type="float" office:value="22656.66" table:style-name="ce40">
            <text:p>22 656,66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1:0010132:3493</text:p>
          </table:table-cell>
          <table:table-cell office:value-type="float" office:value="42483.54" table:style-name="ce40">
            <text:p>42 483,54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101:78</text:p>
          </table:table-cell>
          <table:table-cell office:value-type="float" office:value="704268.96" table:style-name="ce40">
            <text:p>704 268,96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5:0000000:2161</text:p>
          </table:table-cell>
          <table:table-cell office:value-type="float" office:value="1376911.6" table:style-name="ce40">
            <text:p>1 376 911,6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5:0101098:42</text:p>
          </table:table-cell>
          <table:table-cell office:value-type="float" office:value="509882.36" table:style-name="ce40">
            <text:p>509 882,36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5:0101006:5929</text:p>
          </table:table-cell>
          <table:table-cell office:value-type="float" office:value="66649.7" table:style-name="ce40">
            <text:p>66 649,7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5:0101040:177</text:p>
          </table:table-cell>
          <table:table-cell office:value-type="float" office:value="100139.6" table:style-name="ce40">
            <text:p>100 139,6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5:0101040:521</text:p>
          </table:table-cell>
          <table:table-cell office:value-type="float" office:value="111419.1" table:style-name="ce40">
            <text:p>111 419,1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5:0101006:6401</text:p>
          </table:table-cell>
          <table:table-cell office:value-type="float" office:value="21925.8" table:style-name="ce40">
            <text:p>21 925,8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5:0101044:732</text:p>
          </table:table-cell>
          <table:table-cell office:value-type="float" office:value="98536.58" table:style-name="ce40">
            <text:p>98 536,58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5:0101068:1254</text:p>
          </table:table-cell>
          <table:table-cell office:value-type="float" office:value="106765.54" table:style-name="ce40">
            <text:p>106 765,54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5:0101054:564</text:p>
          </table:table-cell>
          <table:table-cell office:value-type="float" office:value="252848.5" table:style-name="ce40">
            <text:p>252 848,5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5:0101081:4100</text:p>
          </table:table-cell>
          <table:table-cell office:value-type="float" office:value="38735.58" table:style-name="ce40">
            <text:p>38 735,58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" table:style-name="ce12">
            <text:p>22</text:p>
          </table:table-cell>
          <table:table-cell office:value-type="string" table:style-name="ce10">
            <text:p>41:05:0101089:200</text:p>
          </table:table-cell>
          <table:table-cell office:value-type="float" office:value="141577.1" table:style-name="ce40">
            <text:p>141 577,1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3" table:style-name="ce12">
            <text:p>23</text:p>
          </table:table-cell>
          <table:table-cell office:value-type="string" table:style-name="ce10">
            <text:p>41:01:0010110:13</text:p>
          </table:table-cell>
          <table:table-cell office:value-type="float" office:value="1532724.55" table:style-name="ce40">
            <text:p>1 532 724,55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4" table:style-name="ce12">
            <text:p>24</text:p>
          </table:table-cell>
          <table:table-cell office:value-type="string" table:style-name="ce10">
            <text:p>41:05:0101089:219</text:p>
          </table:table-cell>
          <table:table-cell office:value-type="float" office:value="142326.72" table:style-name="ce40">
            <text:p>142 326,72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5" table:style-name="ce12">
            <text:p>25</text:p>
          </table:table-cell>
          <table:table-cell office:value-type="string" table:style-name="ce10">
            <text:p>41:05:0101089:197</text:p>
          </table:table-cell>
          <table:table-cell office:value-type="float" office:value="134530.20000000001" table:style-name="ce40">
            <text:p>134 530,2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6" table:style-name="ce12">
            <text:p>26</text:p>
          </table:table-cell>
          <table:table-cell office:value-type="string" table:style-name="ce10">
            <text:p>41:05:0000000:1419</text:p>
          </table:table-cell>
          <table:table-cell office:value-type="float" office:value="17356389.57" table:style-name="ce40">
            <text:p>17 356 389,57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7" table:style-name="ce12">
            <text:p>27</text:p>
          </table:table-cell>
          <table:table-cell office:value-type="string" table:style-name="ce10">
            <text:p>41:05:0101089:241</text:p>
          </table:table-cell>
          <table:table-cell office:value-type="float" office:value="130149.63" table:style-name="ce40">
            <text:p>130 149,63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8" table:style-name="ce12">
            <text:p>28</text:p>
          </table:table-cell>
          <table:table-cell office:value-type="string" table:style-name="ce10">
            <text:p>41:03:0010102:189</text:p>
          </table:table-cell>
          <table:table-cell office:value-type="float" office:value="39601.599999999999" table:style-name="ce40">
            <text:p>39 601,6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9" table:style-name="ce12">
            <text:p>29</text:p>
          </table:table-cell>
          <table:table-cell office:value-type="string" table:style-name="ce10">
            <text:p>41:05:0101089:271</text:p>
          </table:table-cell>
          <table:table-cell office:value-type="float" office:value="133004.82" table:style-name="ce40">
            <text:p>133 004,82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0" table:style-name="ce12">
            <text:p>30</text:p>
          </table:table-cell>
          <table:table-cell office:value-type="string" table:style-name="ce10">
            <text:p>41:08:0010101:1273</text:p>
          </table:table-cell>
          <table:table-cell office:value-type="float" office:value="60620" table:style-name="ce40">
            <text:p>60 62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1:0010125:2216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9:0010112:1618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06:397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01:11177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40:330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5:0101040:313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9:0010109:189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5:0101006:392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9:0010112:163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9:0010112:1624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9:0010112:122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9:0010112:89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5:0101048:1058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5:0101054:959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5:0101045:56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5:0101054:969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5:0101047:1649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5:0101084:615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5:0101081:47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1:0010110:49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5:0101082:43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5:0101003:46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5E3DBC8C88EB65469E1767371FA7AAC73C6E3881DFC365DB21BF19D5189249C3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90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Кондратьева Александра Александровна</dc:creator>
    <meta:creation-date>2020-08-28T10:47:12Z</meta:creation-date>
    <dc:date>2026-09-10T00:43:23Z</dc:date>
    <meta:print-date>2020-11-16T23:29:28Z</meta:print-date>
  </office:meta>
</office:document-meta>
</file>