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73])&gt;1;NOT(ISBLANK([.C73]))))" style:apply-style-name="cf150" style:base-cell-address="Акт.C73"/>
      <style:map style:condition="of:is-true-formula(AND(COUNTIF([.$C:.$C]; [.C73])&gt;1;NOT(ISBLANK([.C73]))))" style:apply-style-name="cf150" style:base-cell-address="Акт.C73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74])&gt;1;NOT(ISBLANK([.C74]))))" style:apply-style-name="cf150" style:base-cell-address="Акт.C74"/>
      <style:map style:condition="of:is-true-formula(AND(COUNTIF([.$C:.$C]; [.C74])&gt;1;NOT(ISBLANK([.C74]))))" style:apply-style-name="cf150" style:base-cell-address="Акт.C74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40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3" table:style-name="ce10">
            <text:p>13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0" table:style-name="ce10">
            <text:p>40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8:5069</text:p>
          </table:table-cell>
          <table:table-cell office:value-type="float" office:value="11512600" table:style-name="ce40">
            <text:p>11 512 6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06:6395</text:p>
          </table:table-cell>
          <table:table-cell office:value-type="float" office:value="766200" table:style-name="ce40">
            <text:p>766 2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06:6390</text:p>
          </table:table-cell>
          <table:table-cell office:value-type="float" office:value="583600" table:style-name="ce40">
            <text:p>583 6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68:2137</text:p>
          </table:table-cell>
          <table:table-cell office:value-type="float" office:value="3472300" table:style-name="ce40">
            <text:p>3 472 3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82:04:000002:195</text:p>
          </table:table-cell>
          <table:table-cell office:value-type="float" office:value="531400" table:style-name="ce40">
            <text:p>531 4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2:0010108:7418</text:p>
          </table:table-cell>
          <table:table-cell office:value-type="float" office:value="65580500" table:style-name="ce40">
            <text:p>65 580 5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2:0010108:7417</text:p>
          </table:table-cell>
          <table:table-cell office:value-type="float" office:value="9808300" table:style-name="ce40">
            <text:p>9 808 3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05:2513</text:p>
          </table:table-cell>
          <table:table-cell office:value-type="float" office:value="670800" table:style-name="ce40">
            <text:p>670 8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08:5070</text:p>
          </table:table-cell>
          <table:table-cell office:value-type="float" office:value="734600" table:style-name="ce40">
            <text:p>734 6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2:0010108:7416</text:p>
          </table:table-cell>
          <table:table-cell office:value-type="float" office:value="975300" table:style-name="ce40">
            <text:p>975 3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2:0000000:496</text:p>
          </table:table-cell>
          <table:table-cell office:value-type="float" office:value="240600" table:style-name="ce40">
            <text:p>240 6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2:0010108:7415</text:p>
          </table:table-cell>
          <table:table-cell office:value-type="float" office:value="1971400" table:style-name="ce40">
            <text:p>1 971 4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2:0000000:495</text:p>
          </table:table-cell>
          <table:table-cell office:value-type="float" office:value="7872100" table:style-name="ce40">
            <text:p>7 872 1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80:20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102:54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17:1203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10117:1204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1:0010117:1205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17:12115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56:410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4:0010101:38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08:117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6:0010109:21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4:0010101:38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17:1202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4:0010101:38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48:107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4:0010101:38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8:0010105:36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18:1399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6:0010103:6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8:1191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18:1228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8:135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18:1399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18:1407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18:1447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18:145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18:145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18:146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8:146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8:146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18:146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18:1481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19:1067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27:5325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5:0101001:1083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6:0010103:8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6:0010103:85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1:67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18:1127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6:0010109:37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6:0010109:37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93CE0D3E40A5F15402A1FC5D73571E4B59EE1895282959D971C063133F6F7EC6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89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9-09T21:21:52Z</dc:date>
    <meta:print-date>2020-11-16T23:29:28Z</meta:print-date>
  </office:meta>
</office:document-meta>
</file>