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90])&gt;1;NOT(ISBLANK([.C90]))))" style:apply-style-name="cf150" style:base-cell-address="Акт.C90"/>
      <style:map style:condition="of:is-true-formula(AND(COUNTIF([.$C:.$C]; [.C90])&gt;1;NOT(ISBLANK([.C90]))))" style:apply-style-name="cf150" style:base-cell-address="Акт.C90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91])&gt;1;NOT(ISBLANK([.C91]))))" style:apply-style-name="cf150" style:base-cell-address="Акт.C91"/>
      <style:map style:condition="of:is-true-formula(AND(COUNTIF([.$C:.$C]; [.C91])&gt;1;NOT(ISBLANK([.C91]))))" style:apply-style-name="cf150" style:base-cell-address="Акт.C91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9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2" table:style-name="ce10">
            <text:p>3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8" table:style-name="ce10">
            <text:p>38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7:0000000:1</text:p>
          </table:table-cell>
          <table:table-cell office:value-type="float" office:value="27643220290.080002" table:style-name="ce40">
            <text:p>27 643 220 290,0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64:3083</text:p>
          </table:table-cell>
          <table:table-cell office:value-type="float" office:value="29185.4" table:style-name="ce40">
            <text:p>29 185,4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0:0000000:3</text:p>
          </table:table-cell>
          <table:table-cell office:value-type="float" office:value="1970590151.72" table:style-name="ce40">
            <text:p>1 970 590 151,72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00000:2406</text:p>
          </table:table-cell>
          <table:table-cell office:value-type="float" office:value="588432" table:style-name="ce40">
            <text:p>588 432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18:15563</text:p>
          </table:table-cell>
          <table:table-cell office:value-type="float" office:value="41354.32" table:style-name="ce40">
            <text:p>41 354,32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8:0010105:71</text:p>
          </table:table-cell>
          <table:table-cell office:value-type="float" office:value="370860.48" table:style-name="ce40">
            <text:p>370 860,4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54:566</text:p>
          </table:table-cell>
          <table:table-cell office:value-type="float" office:value="227257.24" table:style-name="ce40">
            <text:p>227 257,24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44:686</text:p>
          </table:table-cell>
          <table:table-cell office:value-type="float" office:value="123345.99" table:style-name="ce40">
            <text:p>123 345,99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47:551</text:p>
          </table:table-cell>
          <table:table-cell office:value-type="float" office:value="146998.59" table:style-name="ce40">
            <text:p>146 998,59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68:1253</text:p>
          </table:table-cell>
          <table:table-cell office:value-type="float" office:value="117225.88" table:style-name="ce40">
            <text:p>117 225,8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10:116</text:p>
          </table:table-cell>
          <table:table-cell office:value-type="float" office:value="293116.45" table:style-name="ce40">
            <text:p>293 116,4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1:0010126:104</text:p>
          </table:table-cell>
          <table:table-cell office:value-type="float" office:value="5919943.1200000001" table:style-name="ce40">
            <text:p>5 919 943,12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77:286</text:p>
          </table:table-cell>
          <table:table-cell office:value-type="float" office:value="294450" table:style-name="ce40">
            <text:p>294 45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6:6391</text:p>
          </table:table-cell>
          <table:table-cell office:value-type="float" office:value="44947.8" table:style-name="ce40">
            <text:p>44 947,8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06:6399</text:p>
          </table:table-cell>
          <table:table-cell office:value-type="float" office:value="54936.2" table:style-name="ce40">
            <text:p>54 936,2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16:20097</text:p>
          </table:table-cell>
          <table:table-cell office:value-type="float" office:value="53169.84" table:style-name="ce40">
            <text:p>53 169,84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6398</text:p>
          </table:table-cell>
          <table:table-cell office:value-type="float" office:value="43699.25" table:style-name="ce40">
            <text:p>43 699,2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17:13224</text:p>
          </table:table-cell>
          <table:table-cell office:value-type="float" office:value="58813.65" table:style-name="ce40">
            <text:p>58 813,6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06:6393</text:p>
          </table:table-cell>
          <table:table-cell office:value-type="float" office:value="42450.7" table:style-name="ce40">
            <text:p>42 450,7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6:6394</text:p>
          </table:table-cell>
          <table:table-cell office:value-type="float" office:value="59930.400000000001" table:style-name="ce40">
            <text:p>59 930,4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6:6397</text:p>
          </table:table-cell>
          <table:table-cell office:value-type="float" office:value="71167.350000000006" table:style-name="ce40">
            <text:p>71 167,3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77:284</text:p>
          </table:table-cell>
          <table:table-cell office:value-type="float" office:value="294450" table:style-name="ce40">
            <text:p>294 45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6:6392</text:p>
          </table:table-cell>
          <table:table-cell office:value-type="float" office:value="41202.15" table:style-name="ce40">
            <text:p>41 202,1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1:0010129:6789</text:p>
          </table:table-cell>
          <table:table-cell office:value-type="float" office:value="534171.75" table:style-name="ce40">
            <text:p>534 171,7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77:285</text:p>
          </table:table-cell>
          <table:table-cell office:value-type="float" office:value="294450" table:style-name="ce40">
            <text:p>294 45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06:6396</text:p>
          </table:table-cell>
          <table:table-cell office:value-type="float" office:value="54936.2" table:style-name="ce40">
            <text:p>54 936,2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77:282</text:p>
          </table:table-cell>
          <table:table-cell office:value-type="float" office:value="294450" table:style-name="ce40">
            <text:p>294 45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06:5929</text:p>
          </table:table-cell>
          <table:table-cell office:value-type="float" office:value="66652.800000000003" table:style-name="ce40">
            <text:p>66 652,8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77:283</text:p>
          </table:table-cell>
          <table:table-cell office:value-type="float" office:value="294450" table:style-name="ce40">
            <text:p>294 45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48:173</text:p>
          </table:table-cell>
          <table:table-cell office:value-type="float" office:value="367147.66" table:style-name="ce40">
            <text:p>367 147,6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71:1095</text:p>
          </table:table-cell>
          <table:table-cell office:value-type="float" office:value="267072.88" table:style-name="ce40">
            <text:p>267 072,8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44:763</text:p>
          </table:table-cell>
          <table:table-cell office:value-type="float" office:value="143126.5" table:style-name="ce40">
            <text:p>143 126,5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6:0000000:2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6:0060101:5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90101:101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6:0090101:111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70101:252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6:0090101:103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6:0000000:15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6:0090101:113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6:0090101:113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6:0070101:255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6:0090101:102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9:0010114:382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8:0010105:7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8:0010105:8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6:0080101:16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47:82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0:5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9:0010112:12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06:39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64:82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9:0010112:162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60:111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9:0010113:7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9:0010112:161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82:34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9:0010112:8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0:24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9:0010112:163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82:03:000000:28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06:39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5:0101081:59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82:00:000000: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50:162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47:125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47:134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44:140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4:0000000:6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6:0000000:36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76FB9311FFC23A6549D66B483CBDDCF5D505F61C35047EF7E95C20BF7D3D343A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72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10T00:42:03Z</dc:date>
    <meta:print-date>2020-11-16T23:29:28Z</meta:print-date>
  </office:meta>
</office:document-meta>
</file>