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99])&gt;1;NOT(ISBLANK([.C99]))))" style:apply-style-name="cf150" style:base-cell-address="Акт.C99"/>
      <style:map style:condition="of:is-true-formula(AND(COUNTIF([.$C:.$C]; [.C99])&gt;1;NOT(ISBLANK([.C99]))))" style:apply-style-name="cf150" style:base-cell-address="Акт.C99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00])&gt;1;NOT(ISBLANK([.C100]))))" style:apply-style-name="cf150" style:base-cell-address="Акт.C100"/>
      <style:map style:condition="of:is-true-formula(AND(COUNTIF([.$C:.$C]; [.C100])&gt;1;NOT(ISBLANK([.C100]))))" style:apply-style-name="cf150" style:base-cell-address="Акт.C100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7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7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57" table:style-name="ce10">
            <text:p>57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2" table:style-name="ce10">
            <text:p>22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47:2551</text:p>
          </table:table-cell>
          <table:table-cell office:value-type="float" office:value="322063" table:style-name="ce40">
            <text:p>322 063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6:0070101:1969</text:p>
          </table:table-cell>
          <table:table-cell office:value-type="float" office:value="98966.61" table:style-name="ce40">
            <text:p>98 966,61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54:1990</text:p>
          </table:table-cell>
          <table:table-cell office:value-type="float" office:value="203428.8" table:style-name="ce40">
            <text:p>203 428,8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9:0010115:57</text:p>
          </table:table-cell>
          <table:table-cell office:value-type="float" office:value="29067.5" table:style-name="ce40">
            <text:p>29 067,5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6:6375</text:p>
          </table:table-cell>
          <table:table-cell office:value-type="float" office:value="103629.65" table:style-name="ce40">
            <text:p>103 629,6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27:207</text:p>
          </table:table-cell>
          <table:table-cell office:value-type="float" office:value="2259271.56" table:style-name="ce40">
            <text:p>2 259 271,5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40:7</text:p>
          </table:table-cell>
          <table:table-cell office:value-type="float" office:value="81288.06" table:style-name="ce40">
            <text:p>81 288,0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06:6371</text:p>
          </table:table-cell>
          <table:table-cell office:value-type="float" office:value="61178.95" table:style-name="ce40">
            <text:p>61 178,9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000000:711</text:p>
          </table:table-cell>
          <table:table-cell office:value-type="float" office:value="2826175.14" table:style-name="ce40">
            <text:p>2 826 175,1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06:6374</text:p>
          </table:table-cell>
          <table:table-cell office:value-type="float" office:value="66173.149999999994" table:style-name="ce40">
            <text:p>66 173,1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5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68:1243</text:p>
          </table:table-cell>
          <table:table-cell office:value-type="float" office:value="116290.37" table:style-name="ce40">
            <text:p>116 290,37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56:2350</text:p>
          </table:table-cell>
          <table:table-cell office:value-type="float" office:value="220792.32000000001" table:style-name="ce40">
            <text:p>220 792,3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9:0010115:58</text:p>
          </table:table-cell>
          <table:table-cell office:value-type="float" office:value="9305" table:style-name="ce40">
            <text:p>9 305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47:2250</text:p>
          </table:table-cell>
          <table:table-cell office:value-type="float" office:value="249012.48000000001" table:style-name="ce40">
            <text:p>249 012,4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49:933</text:p>
          </table:table-cell>
          <table:table-cell office:value-type="float" office:value="254534.5" table:style-name="ce40">
            <text:p>254 534,5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56:1989</text:p>
          </table:table-cell>
          <table:table-cell office:value-type="float" office:value="154711.15" table:style-name="ce40">
            <text:p>154 711,1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56:1573</text:p>
          </table:table-cell>
          <table:table-cell office:value-type="float" office:value="152086.70000000001" table:style-name="ce40">
            <text:p>152 086,7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56:2351</text:p>
          </table:table-cell>
          <table:table-cell office:value-type="float" office:value="318883.65000000002" table:style-name="ce40">
            <text:p>318 883,6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54:983</text:p>
          </table:table-cell>
          <table:table-cell office:value-type="float" office:value="234909.01" table:style-name="ce40">
            <text:p>234 909,01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6:6383</text:p>
          </table:table-cell>
          <table:table-cell office:value-type="float" office:value="38705.050000000003" table:style-name="ce40">
            <text:p>38 705,0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28:37</text:p>
          </table:table-cell>
          <table:table-cell office:value-type="float" office:value="693258.75" table:style-name="ce40">
            <text:p>693 258,7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06:6379</text:p>
          </table:table-cell>
          <table:table-cell office:value-type="float" office:value="39953.599999999999" table:style-name="ce40">
            <text:p>39 953,6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5:2512</text:p>
          </table:table-cell>
          <table:table-cell office:value-type="float" office:value="34759.68" table:style-name="ce40">
            <text:p>34 759,6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06:6380</text:p>
          </table:table-cell>
          <table:table-cell office:value-type="float" office:value="39953.599999999999" table:style-name="ce40">
            <text:p>39 953,6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1:0010128:36</text:p>
          </table:table-cell>
          <table:table-cell office:value-type="float" office:value="430464.63" table:style-name="ce40">
            <text:p>430 464,63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1:0010128:10</text:p>
          </table:table-cell>
          <table:table-cell office:value-type="float" office:value="361056.93" table:style-name="ce40">
            <text:p>361 056,93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1:0010128:33</text:p>
          </table:table-cell>
          <table:table-cell office:value-type="float" office:value="2106607.16" table:style-name="ce40">
            <text:p>2 106 607,1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8:0010112:946</text:p>
          </table:table-cell>
          <table:table-cell office:value-type="float" office:value="197289.02" table:style-name="ce40">
            <text:p>197 289,0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06:6384</text:p>
          </table:table-cell>
          <table:table-cell office:value-type="float" office:value="49942" table:style-name="ce40">
            <text:p>49 942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99:58</text:p>
          </table:table-cell>
          <table:table-cell office:value-type="float" office:value="2924818" table:style-name="ce40">
            <text:p>2 924 818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06:6378</text:p>
          </table:table-cell>
          <table:table-cell office:value-type="float" office:value="54936.2" table:style-name="ce40">
            <text:p>54 936,2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6:0070101:2597</text:p>
          </table:table-cell>
          <table:table-cell office:value-type="float" office:value="109337" table:style-name="ce40">
            <text:p>109 337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1:0010115:87</text:p>
          </table:table-cell>
          <table:table-cell office:value-type="float" office:value="6377233.9199999999" table:style-name="ce40">
            <text:p>6 377 233,9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1:0010128:29</text:p>
          </table:table-cell>
          <table:table-cell office:value-type="float" office:value="4889897.3499999996" table:style-name="ce40">
            <text:p>4 889 897,3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1:0010128:5</text:p>
          </table:table-cell>
          <table:table-cell office:value-type="float" office:value="472121.28" table:style-name="ce40">
            <text:p>472 121,2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5:0101006:6377</text:p>
          </table:table-cell>
          <table:table-cell office:value-type="float" office:value="52439.1" table:style-name="ce40">
            <text:p>52 439,1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1:0010128:22</text:p>
          </table:table-cell>
          <table:table-cell office:value-type="float" office:value="6646890.3600000003" table:style-name="ce40">
            <text:p>6 646 890,3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1:0010128:2696</text:p>
          </table:table-cell>
          <table:table-cell office:value-type="float" office:value="648694.76" table:style-name="ce40">
            <text:p>648 694,7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1:0010128:3755</text:p>
          </table:table-cell>
          <table:table-cell office:value-type="float" office:value="472831.2" table:style-name="ce40">
            <text:p>472 831,2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099:57</text:p>
          </table:table-cell>
          <table:table-cell office:value-type="float" office:value="2073450.8" table:style-name="ce40">
            <text:p>2 073 450,8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1:0010128:2760</text:p>
          </table:table-cell>
          <table:table-cell office:value-type="float" office:value="21220492.48" table:style-name="ce40">
            <text:p>21 220 492,4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1:0010128:7</text:p>
          </table:table-cell>
          <table:table-cell office:value-type="float" office:value="457584.6" table:style-name="ce40">
            <text:p>457 584,6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1:0010128:26</text:p>
          </table:table-cell>
          <table:table-cell office:value-type="float" office:value="4186337.97" table:style-name="ce40">
            <text:p>4 186 337,97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5:0101006:5929</text:p>
          </table:table-cell>
          <table:table-cell office:value-type="float" office:value="66675.399999999994" table:style-name="ce40">
            <text:p>66 675,4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1:0010128:30</text:p>
          </table:table-cell>
          <table:table-cell office:value-type="float" office:value="2215443.42" table:style-name="ce40">
            <text:p>2 215 443,42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1:0010128:28</text:p>
          </table:table-cell>
          <table:table-cell office:value-type="float" office:value="5104782.5999999996" table:style-name="ce40">
            <text:p>5 104 782,6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1:0010128:17</text:p>
          </table:table-cell>
          <table:table-cell office:value-type="float" office:value="412954.14" table:style-name="ce40">
            <text:p>412 954,1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8" table:style-name="ce12">
            <text:p>48</text:p>
          </table:table-cell>
          <table:table-cell office:value-type="string" table:style-name="ce10">
            <text:p>41:05:0101006:6376</text:p>
          </table:table-cell>
          <table:table-cell office:value-type="float" office:value="53687.65" table:style-name="ce40">
            <text:p>53 687,6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9" table:style-name="ce12">
            <text:p>49</text:p>
          </table:table-cell>
          <table:table-cell office:value-type="string" table:style-name="ce10">
            <text:p>41:01:0010128:1</text:p>
          </table:table-cell>
          <table:table-cell office:value-type="float" office:value="489078.64" table:style-name="ce40">
            <text:p>489 078,64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0" table:style-name="ce12">
            <text:p>50</text:p>
          </table:table-cell>
          <table:table-cell office:value-type="string" table:style-name="ce10">
            <text:p>41:01:0010128:4307</text:p>
          </table:table-cell>
          <table:table-cell office:value-type="float" office:value="3703851.45" table:style-name="ce40">
            <text:p>3 703 851,4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1" table:style-name="ce12">
            <text:p>51</text:p>
          </table:table-cell>
          <table:table-cell office:value-type="string" table:style-name="ce10">
            <text:p>41:01:0010128:25</text:p>
          </table:table-cell>
          <table:table-cell office:value-type="float" office:value="1318101.3999999999" table:style-name="ce40">
            <text:p>1 318 101,4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2" table:style-name="ce12">
            <text:p>52</text:p>
          </table:table-cell>
          <table:table-cell office:value-type="string" table:style-name="ce10">
            <text:p>41:05:0101099:2479</text:p>
          </table:table-cell>
          <table:table-cell office:value-type="float" office:value="1671901.56" table:style-name="ce40">
            <text:p>1 671 901,56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3" table:style-name="ce12">
            <text:p>53</text:p>
          </table:table-cell>
          <table:table-cell office:value-type="string" table:style-name="ce10">
            <text:p>41:05:0101099:2477</text:p>
          </table:table-cell>
          <table:table-cell office:value-type="float" office:value="2132286.2000000002" table:style-name="ce40">
            <text:p>2 132 286,2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4" table:style-name="ce12">
            <text:p>54</text:p>
          </table:table-cell>
          <table:table-cell office:value-type="string" table:style-name="ce10">
            <text:p>41:01:0010128:2762</text:p>
          </table:table-cell>
          <table:table-cell office:value-type="float" office:value="3677583" table:style-name="ce40">
            <text:p>3 677 583,00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5" table:style-name="ce12">
            <text:p>55</text:p>
          </table:table-cell>
          <table:table-cell office:value-type="string" table:style-name="ce10">
            <text:p>41:01:0010128:40</text:p>
          </table:table-cell>
          <table:table-cell office:value-type="float" office:value="741724.85" table:style-name="ce40">
            <text:p>741 724,85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6" table:style-name="ce12">
            <text:p>56</text:p>
          </table:table-cell>
          <table:table-cell office:value-type="string" table:style-name="ce10">
            <text:p>41:05:0101099:2478</text:p>
          </table:table-cell>
          <table:table-cell office:value-type="float" office:value="2491171.38" table:style-name="ce40">
            <text:p>2 491 171,38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7" table:style-name="ce12">
            <text:p>57</text:p>
          </table:table-cell>
          <table:table-cell office:value-type="string" table:style-name="ce10">
            <text:p>41:01:0010128:31</text:p>
          </table:table-cell>
          <table:table-cell office:value-type="float" office:value="2422944.89" table:style-name="ce40">
            <text:p>2 422 944,89</text:p>
          </table:table-cell>
          <table:table-cell office:value-type="string" table:style-name="ce13">
            <text:p>28.08.2026</text:p>
          </table:table-cell>
          <table:table-cell office:value-type="string" table:style-name="ce14">
            <text:p>26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57:137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5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48:5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4: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44:68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2: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44:763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28:12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28:4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9:0010110:247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73:79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28:170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28:1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8:19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8:117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8:1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28:1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28:8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8:15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28:11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28: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28:32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5:0101081:326</text:p>
          </table:table-cell>
          <table:table-cell office:value-type="string" table:number-columns-spanned="2" table:number-rows-spanned="1" table:style-name="ce43">
            <text:p>28.08.2026</text:p>
          </table:table-cell>
          <table:covered-table-cell/>
          <table:table-cell office:value-type="string" table:style-name="ce17">
            <text:p>26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FA34096ECF485BB6F5EEFF05D80FD7D5E007F7D2F9A10D0EDD2446119FFEC30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63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Кондратьева Александра Александровна</dc:creator>
    <meta:creation-date>2020-08-28T10:47:12Z</meta:creation-date>
    <dc:date>2026-09-07T03:03:46Z</dc:date>
    <meta:print-date>2020-11-16T23:29:28Z</meta:print-date>
  </office:meta>
</office:document-meta>
</file>