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51])&gt;1;NOT(ISBLANK([.C51]))))" style:apply-style-name="cf150" style:base-cell-address="Акт.C51"/>
      <style:map style:condition="of:is-true-formula(AND(COUNTIF([.$C:.$C]; [.C51])&gt;1;NOT(ISBLANK([.C51]))))" style:apply-style-name="cf150" style:base-cell-address="Акт.C51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52])&gt;1;NOT(ISBLANK([.C52]))))" style:apply-style-name="cf150" style:base-cell-address="Акт.C52"/>
      <style:map style:condition="of:is-true-formula(AND(COUNTIF([.$C:.$C]; [.C52])&gt;1;NOT(ISBLANK([.C52]))))" style:apply-style-name="cf150" style:base-cell-address="Акт.C52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36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07.09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2" table:style-name="ce10">
            <text:p>12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9" table:style-name="ce10">
            <text:p>19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1:0010115:13942</text:p>
          </table:table-cell>
          <table:table-cell office:value-type="float" office:value="27046200" table:style-name="ce40">
            <text:p>27 046 2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1:0010113:4666</text:p>
          </table:table-cell>
          <table:table-cell office:value-type="float" office:value="507900" table:style-name="ce40">
            <text:p>507 9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1:0010129:8137</text:p>
          </table:table-cell>
          <table:table-cell office:value-type="float" office:value="715700" table:style-name="ce40">
            <text:p>715 7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81:4098</text:p>
          </table:table-cell>
          <table:table-cell office:value-type="float" office:value="713600" table:style-name="ce40">
            <text:p>713 6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81:4099</text:p>
          </table:table-cell>
          <table:table-cell office:value-type="float" office:value="501600" table:style-name="ce40">
            <text:p>501 6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1:0010117:13223</text:p>
          </table:table-cell>
          <table:table-cell office:value-type="float" office:value="1012300" table:style-name="ce40">
            <text:p>1 012 3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32:333</text:p>
          </table:table-cell>
          <table:table-cell office:value-type="float" office:value="877900" table:style-name="ce40">
            <text:p>877 9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1:0010129:8138</text:p>
          </table:table-cell>
          <table:table-cell office:value-type="float" office:value="855500" table:style-name="ce40">
            <text:p>855 5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32:334</text:p>
          </table:table-cell>
          <table:table-cell office:value-type="float" office:value="879200" table:style-name="ce40">
            <text:p>879 2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1:0010132:3492</text:p>
          </table:table-cell>
          <table:table-cell office:value-type="float" office:value="696700" table:style-name="ce40">
            <text:p>696 7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56:4104</text:p>
          </table:table-cell>
          <table:table-cell office:value-type="float" office:value="2849300" table:style-name="ce40">
            <text:p>2 849 3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1:0010126:4450</text:p>
          </table:table-cell>
          <table:table-cell office:value-type="float" office:value="802800" table:style-name="ce40">
            <text:p>802 800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00000:120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6:0010103: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6:0010103:12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6:0010103:12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6:0010103:13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6:0010103:1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6:0010103:1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08:321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6:0010103:10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1:0010118:87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10118:88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10118:87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28:23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6:0010103:18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5:0101082:280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09:210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10117:308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28:112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19:72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4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D2D25332C2D88FAB856FE843D5E0370ACF16DA3622BF83C6C874DA5EAB5BC966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511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9-06T23:08:59Z</dc:date>
    <meta:print-date>2020-11-16T23:29:28Z</meta:print-date>
  </office:meta>
</office:document-meta>
</file>