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3])&gt;1;NOT(ISBLANK([.C73]))))" style:apply-style-name="cf150" style:base-cell-address="Акт.C73"/>
      <style:map style:condition="of:is-true-formula(AND(COUNTIF([.$C:.$C]; [.C73])&gt;1;NOT(ISBLANK([.C73]))))" style:apply-style-name="cf150" style:base-cell-address="Акт.C73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4])&gt;1;NOT(ISBLANK([.C74]))))" style:apply-style-name="cf150" style:base-cell-address="Акт.C74"/>
      <style:map style:condition="of:is-true-formula(AND(COUNTIF([.$C:.$C]; [.C74])&gt;1;NOT(ISBLANK([.C74]))))" style:apply-style-name="cf150" style:base-cell-address="Акт.C7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5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7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6" table:style-name="ce10">
            <text:p>46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7" table:style-name="ce10">
            <text:p>7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8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7:2692</text:p>
          </table:table-cell>
          <table:table-cell office:value-type="float" office:value="1862949.18" table:style-name="ce40">
            <text:p>1 862 949,1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6:0040101:42</text:p>
          </table:table-cell>
          <table:table-cell office:value-type="float" office:value="261909.44" table:style-name="ce40">
            <text:p>261 909,4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8:13452</text:p>
          </table:table-cell>
          <table:table-cell office:value-type="float" office:value="3766066.85" table:style-name="ce40">
            <text:p>3 766 066,8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05:1829</text:p>
          </table:table-cell>
          <table:table-cell office:value-type="float" office:value="75620.94" table:style-name="ce40">
            <text:p>75 620,9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7:2684</text:p>
          </table:table-cell>
          <table:table-cell office:value-type="float" office:value="1747300.8" table:style-name="ce40">
            <text:p>1 747 300,8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7:0010103:2942</text:p>
          </table:table-cell>
          <table:table-cell office:value-type="float" office:value="2562553.1800000002" table:style-name="ce40">
            <text:p>2 562 553,1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7:2690</text:p>
          </table:table-cell>
          <table:table-cell office:value-type="float" office:value="1876101.62" table:style-name="ce40">
            <text:p>1 876 101,6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1:0010113:3277</text:p>
          </table:table-cell>
          <table:table-cell office:value-type="float" office:value="7953625.8300000001" table:style-name="ce40">
            <text:p>7 953 625,83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7:2679</text:p>
          </table:table-cell>
          <table:table-cell office:value-type="float" office:value="1873283.24" table:style-name="ce40">
            <text:p>1 873 283,2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09:2581</text:p>
          </table:table-cell>
          <table:table-cell office:value-type="float" office:value="8049.86" table:style-name="ce40">
            <text:p>8 049,8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07:2680</text:p>
          </table:table-cell>
          <table:table-cell office:value-type="float" office:value="1876101.62" table:style-name="ce40">
            <text:p>1 876 101,6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06:6370</text:p>
          </table:table-cell>
          <table:table-cell office:value-type="float" office:value="63676.05" table:style-name="ce40">
            <text:p>63 676,0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6:6369</text:p>
          </table:table-cell>
          <table:table-cell office:value-type="float" office:value="54936.2" table:style-name="ce40">
            <text:p>54 936,2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7:2678</text:p>
          </table:table-cell>
          <table:table-cell office:value-type="float" office:value="1718272.34" table:style-name="ce40">
            <text:p>1 718 272,3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07:2689</text:p>
          </table:table-cell>
          <table:table-cell office:value-type="float" office:value="1843220.52" table:style-name="ce40">
            <text:p>1 843 220,5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6:0040101:41</text:p>
          </table:table-cell>
          <table:table-cell office:value-type="float" office:value="132210" table:style-name="ce40">
            <text:p>132 21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6:5929</text:p>
          </table:table-cell>
          <table:table-cell office:value-type="float" office:value="66720.3" table:style-name="ce40">
            <text:p>66 720,3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1:11294</text:p>
          </table:table-cell>
          <table:table-cell office:value-type="float" office:value="17068553.289999999" table:style-name="ce40">
            <text:p>17 068 553,29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6:0040101:40</text:p>
          </table:table-cell>
          <table:table-cell office:value-type="float" office:value="309427.3" table:style-name="ce40">
            <text:p>309 427,3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7:2685</text:p>
          </table:table-cell>
          <table:table-cell office:value-type="float" office:value="1877041.08" table:style-name="ce40">
            <text:p>1 877 041,0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7:2686</text:p>
          </table:table-cell>
          <table:table-cell office:value-type="float" office:value="1868585.94" table:style-name="ce40">
            <text:p>1 868 585,9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07:2688</text:p>
          </table:table-cell>
          <table:table-cell office:value-type="float" office:value="1874222.7" table:style-name="ce40">
            <text:p>1 874 222,7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7:2687</text:p>
          </table:table-cell>
          <table:table-cell office:value-type="float" office:value="1873283.24" table:style-name="ce40">
            <text:p>1 873 283,2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1:0010109:2578</text:p>
          </table:table-cell>
          <table:table-cell office:value-type="float" office:value="168797.72" table:style-name="ce40">
            <text:p>168 797,7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1:0010109:2580</text:p>
          </table:table-cell>
          <table:table-cell office:value-type="float" office:value="8503.0400000000009" table:style-name="ce40">
            <text:p>8 503,0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1:0010109:2579</text:p>
          </table:table-cell>
          <table:table-cell office:value-type="float" office:value="2184" table:style-name="ce40">
            <text:p>2 184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07:2683</text:p>
          </table:table-cell>
          <table:table-cell office:value-type="float" office:value="1717332.88" table:style-name="ce40">
            <text:p>1 717 332,8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07:2681</text:p>
          </table:table-cell>
          <table:table-cell office:value-type="float" office:value="1794368.6" table:style-name="ce40">
            <text:p>1 794 368,6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1:0010128:5012</text:p>
          </table:table-cell>
          <table:table-cell office:value-type="float" office:value="953515.8" table:style-name="ce40">
            <text:p>953 515,8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07:2682</text:p>
          </table:table-cell>
          <table:table-cell office:value-type="float" office:value="1786852.92" table:style-name="ce40">
            <text:p>1 786 852,9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07:2677</text:p>
          </table:table-cell>
          <table:table-cell office:value-type="float" office:value="1650558.42" table:style-name="ce40">
            <text:p>1 650 558,4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07:2691</text:p>
          </table:table-cell>
          <table:table-cell office:value-type="float" office:value="1878920" table:style-name="ce40">
            <text:p>1 878 92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1:0010118:14602</text:p>
          </table:table-cell>
          <table:table-cell office:value-type="float" office:value="10581320.84" table:style-name="ce40">
            <text:p>10 581 320,8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8:0010110:2117</text:p>
          </table:table-cell>
          <table:table-cell office:value-type="float" office:value="38095.68" table:style-name="ce40">
            <text:p>38 095,6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101:23</text:p>
          </table:table-cell>
          <table:table-cell office:value-type="float" office:value="395877.54" table:style-name="ce40">
            <text:p>395 877,5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5:0101006:6368</text:p>
          </table:table-cell>
          <table:table-cell office:value-type="float" office:value="42450.7" table:style-name="ce40">
            <text:p>42 450,7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5:0101056:2775</text:p>
          </table:table-cell>
          <table:table-cell office:value-type="float" office:value="151843.75" table:style-name="ce40">
            <text:p>151 843,7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5:0101049:851</text:p>
          </table:table-cell>
          <table:table-cell office:value-type="float" office:value="405554.04" table:style-name="ce40">
            <text:p>405 554,0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052:656</text:p>
          </table:table-cell>
          <table:table-cell office:value-type="float" office:value="157810.20000000001" table:style-name="ce40">
            <text:p>157 810,2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52:5</text:p>
          </table:table-cell>
          <table:table-cell office:value-type="float" office:value="372642.06" table:style-name="ce40">
            <text:p>372 642,0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5:0101067:156</text:p>
          </table:table-cell>
          <table:table-cell office:value-type="float" office:value="217787" table:style-name="ce40">
            <text:p>217 787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5:0101044:579</text:p>
          </table:table-cell>
          <table:table-cell office:value-type="float" office:value="188167.98" table:style-name="ce40">
            <text:p>188 167,9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5:0101049:496</text:p>
          </table:table-cell>
          <table:table-cell office:value-type="float" office:value="115425.42" table:style-name="ce40">
            <text:p>115 425,4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5:0101055:987</text:p>
          </table:table-cell>
          <table:table-cell office:value-type="float" office:value="268537.86" table:style-name="ce40">
            <text:p>268 537,8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5:0101050:712</text:p>
          </table:table-cell>
          <table:table-cell office:value-type="float" office:value="334069.40000000002" table:style-name="ce40">
            <text:p>334 069,4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5:0101056:1574</text:p>
          </table:table-cell>
          <table:table-cell office:value-type="float" office:value="132723.45000000001" table:style-name="ce40">
            <text:p>132 723,4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6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7:1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95:7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95:7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03:47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71: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5:9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0:9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125491AFFA2A9FB9AD45821856EA4F48116F6EF5CC34EF091EBDFE609355F778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89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Кондратьева Александра Александровна</dc:creator>
    <meta:creation-date>2020-08-28T10:47:12Z</meta:creation-date>
    <dc:date>2026-09-07T03:00:17Z</dc:date>
    <meta:print-date>2020-11-16T23:29:28Z</meta:print-date>
  </office:meta>
</office:document-meta>
</file>