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34])&gt;1;NOT(ISBLANK([.C34]))))" style:apply-style-name="cf150" style:base-cell-address="Акт.C34"/>
      <style:map style:condition="of:is-true-formula(AND(COUNTIF([.$C:.$C]; [.C34])&gt;1;NOT(ISBLANK([.C34]))))" style:apply-style-name="cf150" style:base-cell-address="Акт.C3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35])&gt;1;NOT(ISBLANK([.C35]))))" style:apply-style-name="cf150" style:base-cell-address="Акт.C35"/>
      <style:map style:condition="of:is-true-formula(AND(COUNTIF([.$C:.$C]; [.C35])&gt;1;NOT(ISBLANK([.C35]))))" style:apply-style-name="cf150" style:base-cell-address="Акт.C3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4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9" table:style-name="ce10">
            <text:p>9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" table:style-name="ce10">
            <text:p>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8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8:5068</text:p>
          </table:table-cell>
          <table:table-cell office:value-type="float" office:value="529300" table:style-name="ce40">
            <text:p>529 3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64:3082</text:p>
          </table:table-cell>
          <table:table-cell office:value-type="float" office:value="1412200" table:style-name="ce40">
            <text:p>1 412 2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71:1798</text:p>
          </table:table-cell>
          <table:table-cell office:value-type="float" office:value="1474100" table:style-name="ce40">
            <text:p>1 474 1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28:1433</text:p>
          </table:table-cell>
          <table:table-cell office:value-type="float" office:value="2855800" table:style-name="ce40">
            <text:p>2 855 8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98:646</text:p>
          </table:table-cell>
          <table:table-cell office:value-type="float" office:value="1558700" table:style-name="ce40">
            <text:p>1 558 7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3:4817</text:p>
          </table:table-cell>
          <table:table-cell office:value-type="float" office:value="6772100" table:style-name="ce40">
            <text:p>6 772 1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7:1089</text:p>
          </table:table-cell>
          <table:table-cell office:value-type="float" office:value="1539400" table:style-name="ce40">
            <text:p>1 539 4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47:3445</text:p>
          </table:table-cell>
          <table:table-cell office:value-type="float" office:value="1321200" table:style-name="ce40">
            <text:p>1 321 2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13:2326</text:p>
          </table:table-cell>
          <table:table-cell office:value-type="float" office:value="3977900" table:style-name="ce40">
            <text:p>3 977 90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6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2:301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9:42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81:265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82:02:000010:41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10104:37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7E133D0768F2D70B36555F3EC5B4FBD359CEB120F548A051A99724FD07589B5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2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06T23:05:42Z</dc:date>
    <meta:print-date>2020-11-16T23:29:28Z</meta:print-date>
  </office:meta>
</office:document-meta>
</file>