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441])&gt;1;NOT(ISBLANK([.C441]))))" style:apply-style-name="cf150" style:base-cell-address="Акт.C441"/>
      <style:map style:condition="of:is-true-formula(AND(COUNTIF([.$C:.$C]; [.C441])&gt;1;NOT(ISBLANK([.C441]))))" style:apply-style-name="cf150" style:base-cell-address="Акт.C44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442])&gt;1;NOT(ISBLANK([.C442]))))" style:apply-style-name="cf150" style:base-cell-address="Акт.C442"/>
      <style:map style:condition="of:is-true-formula(AND(COUNTIF([.$C:.$C]; [.C442])&gt;1;NOT(ISBLANK([.C442]))))" style:apply-style-name="cf150" style:base-cell-address="Акт.C44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2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7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" table:style-name="ce10">
            <text:p>6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15" table:style-name="ce10">
            <text:p>415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22:3016</text:p>
          </table:table-cell>
          <table:table-cell office:value-type="float" office:value="892000" table:style-name="ce40">
            <text:p>892 00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27:5933</text:p>
          </table:table-cell>
          <table:table-cell office:value-type="float" office:value="407600" table:style-name="ce40">
            <text:p>407 60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22:2843</text:p>
          </table:table-cell>
          <table:table-cell office:value-type="float" office:value="3652000" table:style-name="ce40">
            <text:p>3 652 00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22:2914</text:p>
          </table:table-cell>
          <table:table-cell office:value-type="float" office:value="42722000" table:style-name="ce40">
            <text:p>42 722 00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6:3250</text:p>
          </table:table-cell>
          <table:table-cell office:value-type="float" office:value="1780600" table:style-name="ce40">
            <text:p>1 780 60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27:5311</text:p>
          </table:table-cell>
          <table:table-cell office:value-type="float" office:value="2256900" table:style-name="ce40">
            <text:p>2 256 90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4:0000000:1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27:52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82:01:000000:3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00000:204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27:577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27:620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27:580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00000:201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4:0000000:5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00000:133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00000:206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27:647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6:1455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7:4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7:566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00000:234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8:0000000:32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7:619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00000:233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8:0000000:33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27:620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00000:193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00000:205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4:0000000:18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8:0010108:8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7:568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7:370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27:71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27:645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7:60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7:34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27:25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7:533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7:540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27:536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27:71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27:31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27:663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27:54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27:30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27:40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27:53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27:31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27:54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27:30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7:66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27:695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27:61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27:31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27:536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7:42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27:42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27:624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27:25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7:28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27:28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7:49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27:595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27:714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27:58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27:54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27:673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27:673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27:665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27:33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27:47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27:38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27:47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00000:146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00000:140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7:28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27:50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27:574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27:47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00000:131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00000:129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27:50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27:33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00000:140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27:38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00000:132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00000:139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00000:131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00000:132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00000:128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27:44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27:59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27:47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27:593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27:35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27:49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27:50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27:36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00000:13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27:31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27:32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27:35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27:35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27:35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27:361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27:4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27:49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27:41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27:37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27:532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27:42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00000:130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00000:128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27:48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27:53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27:548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27:531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27:44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27:48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27:532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27:28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00000:130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00000:124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27:37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27:34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00000:124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27:36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00000:131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27:673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8:0010108:4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27:533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00000:130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00000:132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27:43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27:585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27:593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27:5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27:25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27:531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27:40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27:581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27:35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27:52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27:27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27:674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27:34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27:32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27:49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8:0010108:49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00000:145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00000:42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27:39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27:26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27:362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27:595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00000:131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27:46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00000:132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27:27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00000:131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27:58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27:59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27:50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27:40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27:3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27:46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00000:14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27:26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27:33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27:531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27:46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27:28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27:29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27:594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10127:48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27:59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27:42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00000:132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27:47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00000:29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27:41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27:42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27:43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27:46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41:01:0010127:37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00000:138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27:593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27:532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10127:38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27:26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10127:41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10127:4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1:0010127:4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27:2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10119:1319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27:30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27:45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10127:536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10127:536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10127:45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00000:13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10127:592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10127:53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1:0010127:48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00000:130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1:0010127:38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00000:139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10127:36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10127:678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10127:696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10127:696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10127:58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10127:665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1:0000000:130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1:0010127:27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1:0010127:32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1:0010127:45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1:0010121:152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1:0010127:30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1:0010127:36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1:0010127:25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1:0010127:362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1:0010127:36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1:0000000:124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1:0010127:653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1:0010127:30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1:0010127:533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1:0000000:139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1:0010127:593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1:0010127:715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1:0010127:48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1:0010127:581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1:0010127:3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1:0010127:32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1:0010127:594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1:0010127:39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1:0000000:128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1:0000000:43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1:0010127:594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1:0010127:594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1:0000000:124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1:0010127:25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1:0000000:128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1:0010127:52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1:0010127:650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1:0010127:44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5:0101070:95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1:0010127:594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1:0000000:140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1:0010127:32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1:0010127:39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1:0010127:30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1:0010127:536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1:0010127:31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1:0010127:59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1:0010127:585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1:0010127:49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1:0010127:30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1:0010127:565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1:0010127:59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1:0010127:34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1:0010127:536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1:0000000:190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1:0010127:45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1:0010127:46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8:0010108:47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1:0010127:353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1:0010127:595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1:0010127:58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1:0010127:27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1:0010127:40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1:0010127:574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1:0010127:533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1:0010127:594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1:0010127:3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1:0010127:712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1:0010127:45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1:0010127:533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1:0000000:128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1:0000000:130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1:0000000:140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1:0010127:43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1:0010127:676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1:0000000:131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1:0010127:532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1:0010109:156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1:0000000:129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1:0010127:59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1:0010127:39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1:0010127:665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1:0010127:25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1:0010127:27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1:0010127:592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1:0010127:32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1:0010127:530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1:0000000:132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1:0010127:39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1:0010127:34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1:0010127:44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1:0000000:128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1:0000000:12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1:0000000:129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1:0010127:594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1:0010127:658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1:0000000:13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1:0010127:549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1:0010127:626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1:0000000:139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1:0010127:29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1:0010127:595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1:0010127:27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1:0000000:138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1:0010127:59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1:0000000:132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1:0010127:26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1:0010127:39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1:0010127:26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1:0010127:48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1:0010127:364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1:0010127:27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1:0010127:595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1:0010127:531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1:0010127:33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1:0000000:128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4:0010105:106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1:0010127:647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1:0010127:681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1:0010127:533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1:0010127:51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1:0000000:2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1:0010127:26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1:0010128:371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1:0010127:45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1:0010127:624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8:0010108:47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1:0000000:124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1:0010127:644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1:0010127:44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1:0000000:129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1:0010127:5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1:0010127:39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1:0010127:5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1:0000000:138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1:0010127:48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1:0010127:48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1:0000000:131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1:0010127:574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1:0010127:51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1:0000000:139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1:0010127:532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1:0000000:12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1:0010127:595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1:0010127:47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1:0010127:52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5:0101054:31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1:0010127:46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1:0010127:671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1:0000000:191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1:0010127:624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1:0010127:46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1:0010127:29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1:0010127:33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1:0000000:28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5:0101008:122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1:0010127:362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1:0000000:131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1:0010127:5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1:0000000:139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1:0010127:26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1:0010127:35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1:0010127:36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1:0010127:593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1:0010127:28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1:0010127:29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1:0010127:41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1:0010127:50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1:0010127:653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1:0010127:30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1:0010127:58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1:0010127:48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1:0010127:595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1:0010127:621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1:0000000:124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1:0010127:47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1:0010127:60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1:0010127:36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1:0010127:354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1:0010127:687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1:0000000:139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1:0010127:530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1:0010127:52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1:0010127:676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1:0010127:47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1:0010127:593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1:0010127:50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1:0000000:19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1:0010127:674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1:0010127:533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1:0010127:36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1:0010127:593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1:0010127:361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1:0010127:624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1:0010127:45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1:0010127:28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1:0000000:146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1:0010127:32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1:0000000:129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1:0010127:40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1:0010127:6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1:0010127:31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1:0010127:51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1:0010127:3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1:0010127:40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1:0010127:624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1:0000000:139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1:0010127:669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1:0010127:50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5:0101003:341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1:0000000:189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1:0010127:42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B4F1ED46EEAED603255B2170A9A58E7BF1A29A924D41C350C0848A276DA62890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12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26T21:15:13Z</dc:date>
    <meta:print-date>2020-11-16T23:29:28Z</meta:print-date>
  </office:meta>
</office:document-meta>
</file>