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24])&gt;1;NOT(ISBLANK([.C124]))))" style:apply-style-name="cf150" style:base-cell-address="Акт.C124"/>
      <style:map style:condition="of:is-true-formula(AND(COUNTIF([.$C:.$C]; [.C124])&gt;1;NOT(ISBLANK([.C124]))))" style:apply-style-name="cf150" style:base-cell-address="Акт.C124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25])&gt;1;NOT(ISBLANK([.C125]))))" style:apply-style-name="cf150" style:base-cell-address="Акт.C125"/>
      <style:map style:condition="of:is-true-formula(AND(COUNTIF([.$C:.$C]; [.C125])&gt;1;NOT(ISBLANK([.C125]))))" style:apply-style-name="cf150" style:base-cell-address="Акт.C125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31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7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68" table:style-name="ce10">
            <text:p>68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36" table:style-name="ce10">
            <text:p>36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10127:26</text:p>
          </table:table-cell>
          <table:table-cell office:value-type="float" office:value="2837441.62" table:style-name="ce40">
            <text:p>2 837 441,6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82:01:000001:2717</text:p>
          </table:table-cell>
          <table:table-cell office:value-type="float" office:value="16408.46" table:style-name="ce40">
            <text:p>16 408,46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27:29</text:p>
          </table:table-cell>
          <table:table-cell office:value-type="float" office:value="1248572.82" table:style-name="ce40">
            <text:p>1 248 572,8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27:37</text:p>
          </table:table-cell>
          <table:table-cell office:value-type="float" office:value="1529923.2" table:style-name="ce40">
            <text:p>1 529 923,2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1:0010127:7263</text:p>
          </table:table-cell>
          <table:table-cell office:value-type="float" office:value="942940.35" table:style-name="ce40">
            <text:p>942 940,35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1:0010127:162</text:p>
          </table:table-cell>
          <table:table-cell office:value-type="float" office:value="31872.36" table:style-name="ce40">
            <text:p>31 872,36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1:0010127:7261</text:p>
          </table:table-cell>
          <table:table-cell office:value-type="float" office:value="1700678.52" table:style-name="ce40">
            <text:p>1 700 678,5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1:0010127:3529</text:p>
          </table:table-cell>
          <table:table-cell office:value-type="float" office:value="3238721.4" table:style-name="ce40">
            <text:p>3 238 721,4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1:0010127:6236</text:p>
          </table:table-cell>
          <table:table-cell office:value-type="float" office:value="1166214.94" table:style-name="ce40">
            <text:p>1 166 214,94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99:97</text:p>
          </table:table-cell>
          <table:table-cell office:value-type="float" office:value="1473713.67" table:style-name="ce40">
            <text:p>1 473 713,67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1:0010127:81</text:p>
          </table:table-cell>
          <table:table-cell office:value-type="float" office:value="1074754.32" table:style-name="ce40">
            <text:p>1 074 754,3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1:0010113:4665</text:p>
          </table:table-cell>
          <table:table-cell office:value-type="float" office:value="31303.5" table:style-name="ce40">
            <text:p>31 303,5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1:0010127:31</text:p>
          </table:table-cell>
          <table:table-cell office:value-type="float" office:value="423694.06" table:style-name="ce40">
            <text:p>423 694,06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1:0010127:56</text:p>
          </table:table-cell>
          <table:table-cell office:value-type="float" office:value="1363558.68" table:style-name="ce40">
            <text:p>1 363 558,68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4:0010105:1688</text:p>
          </table:table-cell>
          <table:table-cell office:value-type="float" office:value="157725.4" table:style-name="ce40">
            <text:p>157 725,4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04:1840</text:p>
          </table:table-cell>
          <table:table-cell office:value-type="float" office:value="61678.239999999998" table:style-name="ce40">
            <text:p>61 678,24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1:0010127:165</text:p>
          </table:table-cell>
          <table:table-cell office:value-type="float" office:value="31386366" table:style-name="ce40">
            <text:p>31 386 366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01:13215</text:p>
          </table:table-cell>
          <table:table-cell office:value-type="float" office:value="34959.4" table:style-name="ce40">
            <text:p>34 959,4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8:0010108:849</text:p>
          </table:table-cell>
          <table:table-cell office:value-type="float" office:value="115943.91" table:style-name="ce40">
            <text:p>115 943,91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8:0010108:847</text:p>
          </table:table-cell>
          <table:table-cell office:value-type="float" office:value="138855.96" table:style-name="ce40">
            <text:p>138 855,96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1:0010127:77</text:p>
          </table:table-cell>
          <table:table-cell office:value-type="float" office:value="2388915.1800000002" table:style-name="ce40">
            <text:p>2 388 915,18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06:6366</text:p>
          </table:table-cell>
          <table:table-cell office:value-type="float" office:value="33710.85" table:style-name="ce40">
            <text:p>33 710,85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82:01:000001:2718</text:p>
          </table:table-cell>
          <table:table-cell office:value-type="float" office:value="40750.620000000003" table:style-name="ce40">
            <text:p>40 750,6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1:0010120:1792</text:p>
          </table:table-cell>
          <table:table-cell office:value-type="float" office:value="1893185.1" table:style-name="ce40">
            <text:p>1 893 185,1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1:0010127:3</text:p>
          </table:table-cell>
          <table:table-cell office:value-type="float" office:value="1815962.61" table:style-name="ce40">
            <text:p>1 815 962,61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82:01:000001:2719</text:p>
          </table:table-cell>
          <table:table-cell office:value-type="float" office:value="15503.3" table:style-name="ce40">
            <text:p>15 503,3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03:4816</text:p>
          </table:table-cell>
          <table:table-cell office:value-type="float" office:value="1371085.38" table:style-name="ce40">
            <text:p>1 371 085,38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1:0010127:160</text:p>
          </table:table-cell>
          <table:table-cell office:value-type="float" office:value="36205025.119999997" table:style-name="ce40">
            <text:p>36 205 025,1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1:0010126:4431</text:p>
          </table:table-cell>
          <table:table-cell office:value-type="float" office:value="5076650" table:style-name="ce40">
            <text:p>5 076 650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1:0010127:242</text:p>
          </table:table-cell>
          <table:table-cell office:value-type="float" office:value="8398042.2400000002" table:style-name="ce40">
            <text:p>8 398 042,24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5:0101080:845</text:p>
          </table:table-cell>
          <table:table-cell office:value-type="float" office:value="26516.04" table:style-name="ce40">
            <text:p>26 516,04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5:0101004:1146</text:p>
          </table:table-cell>
          <table:table-cell office:value-type="float" office:value="2545220" table:style-name="ce40">
            <text:p>2 545 220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4:0010105:1687</text:p>
          </table:table-cell>
          <table:table-cell office:value-type="float" office:value="157446.24" table:style-name="ce40">
            <text:p>157 446,24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1:0010127:18</text:p>
          </table:table-cell>
          <table:table-cell office:value-type="float" office:value="2364564.2999999998" table:style-name="ce40">
            <text:p>2 364 564,3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8:0010108:848</text:p>
          </table:table-cell>
          <table:table-cell office:value-type="float" office:value="133065.70000000001" table:style-name="ce40">
            <text:p>133 065,7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1:0010127:3681</text:p>
          </table:table-cell>
          <table:table-cell office:value-type="float" office:value="455189.52" table:style-name="ce40">
            <text:p>455 189,5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41:01:0010127:7</text:p>
          </table:table-cell>
          <table:table-cell office:value-type="float" office:value="3349246.32" table:style-name="ce40">
            <text:p>3 349 246,3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1:0010127:69</text:p>
          </table:table-cell>
          <table:table-cell office:value-type="float" office:value="102644" table:style-name="ce40">
            <text:p>102 644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8:0010108:846</text:p>
          </table:table-cell>
          <table:table-cell office:value-type="float" office:value="137355.35999999999" table:style-name="ce40">
            <text:p>137 355,36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1:0010127:86</text:p>
          </table:table-cell>
          <table:table-cell office:value-type="float" office:value="1460630.82" table:style-name="ce40">
            <text:p>1 460 630,8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41:01:0010127:14</text:p>
          </table:table-cell>
          <table:table-cell office:value-type="float" office:value="546273.72" table:style-name="ce40">
            <text:p>546 273,7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41:01:0010127:7262</text:p>
          </table:table-cell>
          <table:table-cell office:value-type="float" office:value="62586.5" table:style-name="ce40">
            <text:p>62 586,5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3" table:style-name="ce12">
            <text:p>43</text:p>
          </table:table-cell>
          <table:table-cell office:value-type="string" table:style-name="ce10">
            <text:p>41:01:0010127:135</text:p>
          </table:table-cell>
          <table:table-cell office:value-type="float" office:value="112402" table:style-name="ce40">
            <text:p>112 402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4" table:style-name="ce12">
            <text:p>44</text:p>
          </table:table-cell>
          <table:table-cell office:value-type="string" table:style-name="ce10">
            <text:p>41:01:0010127:59</text:p>
          </table:table-cell>
          <table:table-cell office:value-type="float" office:value="1141840.98" table:style-name="ce40">
            <text:p>1 141 840,98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5" table:style-name="ce12">
            <text:p>45</text:p>
          </table:table-cell>
          <table:table-cell office:value-type="string" table:style-name="ce10">
            <text:p>41:02:0010104:1117</text:p>
          </table:table-cell>
          <table:table-cell office:value-type="float" office:value="315676.5" table:style-name="ce40">
            <text:p>315 676,5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6" table:style-name="ce12">
            <text:p>46</text:p>
          </table:table-cell>
          <table:table-cell office:value-type="string" table:style-name="ce10">
            <text:p>41:01:0010127:75</text:p>
          </table:table-cell>
          <table:table-cell office:value-type="float" office:value="6627878.4000000004" table:style-name="ce40">
            <text:p>6 627 878,4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7" table:style-name="ce12">
            <text:p>47</text:p>
          </table:table-cell>
          <table:table-cell office:value-type="string" table:style-name="ce10">
            <text:p>41:01:0010115:13941</text:p>
          </table:table-cell>
          <table:table-cell office:value-type="float" office:value="45613.72" table:style-name="ce40">
            <text:p>45 613,7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8" table:style-name="ce12">
            <text:p>48</text:p>
          </table:table-cell>
          <table:table-cell office:value-type="string" table:style-name="ce10">
            <text:p>41:01:0010127:157</text:p>
          </table:table-cell>
          <table:table-cell office:value-type="float" office:value="174966965.77000001" table:style-name="ce40">
            <text:p>174 966 965,77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9" table:style-name="ce12">
            <text:p>49</text:p>
          </table:table-cell>
          <table:table-cell office:value-type="string" table:style-name="ce10">
            <text:p>41:05:0101004:1397</text:p>
          </table:table-cell>
          <table:table-cell office:value-type="float" office:value="5753853.3600000003" table:style-name="ce40">
            <text:p>5 753 853,36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0" table:style-name="ce12">
            <text:p>50</text:p>
          </table:table-cell>
          <table:table-cell office:value-type="string" table:style-name="ce10">
            <text:p>41:05:0101006:6365</text:p>
          </table:table-cell>
          <table:table-cell office:value-type="float" office:value="53687.65" table:style-name="ce40">
            <text:p>53 687,65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1" table:style-name="ce12">
            <text:p>51</text:p>
          </table:table-cell>
          <table:table-cell office:value-type="string" table:style-name="ce10">
            <text:p>41:01:0010127:7264</text:p>
          </table:table-cell>
          <table:table-cell office:value-type="float" office:value="3568603.68" table:style-name="ce40">
            <text:p>3 568 603,68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2" table:style-name="ce12">
            <text:p>52</text:p>
          </table:table-cell>
          <table:table-cell office:value-type="string" table:style-name="ce10">
            <text:p>41:01:0010127:3517</text:p>
          </table:table-cell>
          <table:table-cell office:value-type="float" office:value="2365404.04" table:style-name="ce40">
            <text:p>2 365 404,04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3" table:style-name="ce12">
            <text:p>53</text:p>
          </table:table-cell>
          <table:table-cell office:value-type="string" table:style-name="ce10">
            <text:p>41:01:0010127:49</text:p>
          </table:table-cell>
          <table:table-cell office:value-type="float" office:value="5782.77" table:style-name="ce40">
            <text:p>5 782,77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4" table:style-name="ce12">
            <text:p>54</text:p>
          </table:table-cell>
          <table:table-cell office:value-type="string" table:style-name="ce10">
            <text:p>41:01:0010127:73</text:p>
          </table:table-cell>
          <table:table-cell office:value-type="float" office:value="8401708.3200000003" table:style-name="ce40">
            <text:p>8 401 708,32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5" table:style-name="ce12">
            <text:p>55</text:p>
          </table:table-cell>
          <table:table-cell office:value-type="string" table:style-name="ce10">
            <text:p>82:01:000001:2720</text:p>
          </table:table-cell>
          <table:table-cell office:value-type="float" office:value="144672.95000000001" table:style-name="ce40">
            <text:p>144 672,95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6" table:style-name="ce12">
            <text:p>56</text:p>
          </table:table-cell>
          <table:table-cell office:value-type="string" table:style-name="ce10">
            <text:p>41:01:0010127:23</text:p>
          </table:table-cell>
          <table:table-cell office:value-type="float" office:value="1927694.3" table:style-name="ce40">
            <text:p>1 927 694,3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7" table:style-name="ce12">
            <text:p>57</text:p>
          </table:table-cell>
          <table:table-cell office:value-type="string" table:style-name="ce10">
            <text:p>41:01:0010127:61</text:p>
          </table:table-cell>
          <table:table-cell office:value-type="float" office:value="6835644.75" table:style-name="ce40">
            <text:p>6 835 644,75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8" table:style-name="ce12">
            <text:p>58</text:p>
          </table:table-cell>
          <table:table-cell office:value-type="string" table:style-name="ce10">
            <text:p>41:01:0010127:79</text:p>
          </table:table-cell>
          <table:table-cell office:value-type="float" office:value="13301274.640000001" table:style-name="ce40">
            <text:p>13 301 274,64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9" table:style-name="ce12">
            <text:p>59</text:p>
          </table:table-cell>
          <table:table-cell office:value-type="string" table:style-name="ce10">
            <text:p>41:05:0101068:1322</text:p>
          </table:table-cell>
          <table:table-cell office:value-type="float" office:value="108062.64" table:style-name="ce40">
            <text:p>108 062,64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0" table:style-name="ce12">
            <text:p>60</text:p>
          </table:table-cell>
          <table:table-cell office:value-type="string" table:style-name="ce10">
            <text:p>41:05:0101080:5</text:p>
          </table:table-cell>
          <table:table-cell office:value-type="float" office:value="1173700" table:style-name="ce40">
            <text:p>1 173 700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1" table:style-name="ce12">
            <text:p>61</text:p>
          </table:table-cell>
          <table:table-cell office:value-type="string" table:style-name="ce10">
            <text:p>41:07:0000000:1</text:p>
          </table:table-cell>
          <table:table-cell office:value-type="float" office:value="27643277772" table:style-name="ce40">
            <text:p>27 643 277 772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2" table:style-name="ce12">
            <text:p>62</text:p>
          </table:table-cell>
          <table:table-cell office:value-type="string" table:style-name="ce10">
            <text:p>41:05:0101055:2197</text:p>
          </table:table-cell>
          <table:table-cell office:value-type="float" office:value="171089.19" table:style-name="ce40">
            <text:p>171 089,19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3" table:style-name="ce12">
            <text:p>63</text:p>
          </table:table-cell>
          <table:table-cell office:value-type="string" table:style-name="ce10">
            <text:p>41:05:0101050:694</text:p>
          </table:table-cell>
          <table:table-cell office:value-type="float" office:value="226368.94" table:style-name="ce40">
            <text:p>226 368,94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4" table:style-name="ce12">
            <text:p>64</text:p>
          </table:table-cell>
          <table:table-cell office:value-type="string" table:style-name="ce10">
            <text:p>41:05:0101057:2933</text:p>
          </table:table-cell>
          <table:table-cell office:value-type="float" office:value="205506" table:style-name="ce40">
            <text:p>205 506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5" table:style-name="ce12">
            <text:p>65</text:p>
          </table:table-cell>
          <table:table-cell office:value-type="string" table:style-name="ce10">
            <text:p>41:05:0101057:2932</text:p>
          </table:table-cell>
          <table:table-cell office:value-type="float" office:value="176148" table:style-name="ce40">
            <text:p>176 148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6" table:style-name="ce12">
            <text:p>66</text:p>
          </table:table-cell>
          <table:table-cell office:value-type="string" table:style-name="ce10">
            <text:p>41:05:0101070:461</text:p>
          </table:table-cell>
          <table:table-cell office:value-type="float" office:value="323072.14" table:style-name="ce40">
            <text:p>323 072,14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7" table:style-name="ce12">
            <text:p>67</text:p>
          </table:table-cell>
          <table:table-cell office:value-type="string" table:style-name="ce10">
            <text:p>41:05:0101057:2935</text:p>
          </table:table-cell>
          <table:table-cell office:value-type="float" office:value="176148" table:style-name="ce40">
            <text:p>176 148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8" table:style-name="ce12">
            <text:p>68</text:p>
          </table:table-cell>
          <table:table-cell office:value-type="string" table:style-name="ce10">
            <text:p>41:05:0101057:2934</text:p>
          </table:table-cell>
          <table:table-cell office:value-type="float" office:value="176148" table:style-name="ce40">
            <text:p>176 148,00</text:p>
          </table:table-cell>
          <table:table-cell office:value-type="string" table:style-name="ce13">
            <text:p>26.08.2026</text:p>
          </table:table-cell>
          <table:table-cell office:value-type="string" table:style-name="ce14">
            <text:p>21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27:10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27:1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27:1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10127:8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07:26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27: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06:609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07:198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10127:4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27:4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06:592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27:3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27: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9:0010104:9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27:12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27:2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27:2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27:5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27:8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5:0000000:57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27:2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27:84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27:2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5:0101048:765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5:0101007:240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5:0101057:1876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5:0101044:1258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5:0101044:1263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5:0101054:154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5:0101054:290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5:0101044:1379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5:0101064:452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5:0101064:58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5:0101070:62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5:0101069:1467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5:0101090:521</text:p>
          </table:table-cell>
          <table:table-cell office:value-type="string" table:number-columns-spanned="2" table:number-rows-spanned="1" table:style-name="ce43">
            <text:p>26.08.2026</text:p>
          </table:table-cell>
          <table:covered-table-cell/>
          <table:table-cell office:value-type="string" table:style-name="ce17">
            <text:p>21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0131577BFC036875F755692BE518563A9DB77AFADAA65D1A75ED7C890C057D62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38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27T00:34:42Z</dc:date>
    <meta:print-date>2020-11-16T23:29:28Z</meta:print-date>
  </office:meta>
</office:document-meta>
</file>