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98])&gt;1;NOT(ISBLANK([.C98]))))" style:apply-style-name="cf150" style:base-cell-address="Акт.C98"/>
      <style:map style:condition="of:is-true-formula(AND(COUNTIF([.$C:.$C]; [.C98])&gt;1;NOT(ISBLANK([.C98]))))" style:apply-style-name="cf150" style:base-cell-address="Акт.C98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99])&gt;1;NOT(ISBLANK([.C99]))))" style:apply-style-name="cf150" style:base-cell-address="Акт.C99"/>
      <style:map style:condition="of:is-true-formula(AND(COUNTIF([.$C:.$C]; [.C99])&gt;1;NOT(ISBLANK([.C99]))))" style:apply-style-name="cf150" style:base-cell-address="Акт.C99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30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2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2" table:style-name="ce10">
            <text:p>22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56" table:style-name="ce10">
            <text:p>56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01:13205</text:p>
          </table:table-cell>
          <table:table-cell office:value-type="float" office:value="106800" table:style-name="ce40">
            <text:p>106 8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01:13199</text:p>
          </table:table-cell>
          <table:table-cell office:value-type="float" office:value="88800" table:style-name="ce40">
            <text:p>88 8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01:13198</text:p>
          </table:table-cell>
          <table:table-cell office:value-type="float" office:value="27400" table:style-name="ce40">
            <text:p>27 4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01:13200</text:p>
          </table:table-cell>
          <table:table-cell office:value-type="float" office:value="843300" table:style-name="ce40">
            <text:p>843 3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01:13202</text:p>
          </table:table-cell>
          <table:table-cell office:value-type="float" office:value="303400" table:style-name="ce40">
            <text:p>303 4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01:13201</text:p>
          </table:table-cell>
          <table:table-cell office:value-type="float" office:value="683700" table:style-name="ce40">
            <text:p>683 7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01:13203</text:p>
          </table:table-cell>
          <table:table-cell office:value-type="float" office:value="1320700" table:style-name="ce40">
            <text:p>1 320 7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01:13204</text:p>
          </table:table-cell>
          <table:table-cell office:value-type="float" office:value="85600" table:style-name="ce40">
            <text:p>85 6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1:0010116:20096</text:p>
          </table:table-cell>
          <table:table-cell office:value-type="float" office:value="4061100" table:style-name="ce40">
            <text:p>4 061 1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82:2840</text:p>
          </table:table-cell>
          <table:table-cell office:value-type="float" office:value="477900" table:style-name="ce40">
            <text:p>477 9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01:13214</text:p>
          </table:table-cell>
          <table:table-cell office:value-type="float" office:value="5825200" table:style-name="ce40">
            <text:p>5 825 2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01:13209</text:p>
          </table:table-cell>
          <table:table-cell office:value-type="float" office:value="383500" table:style-name="ce40">
            <text:p>383 5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01:13208</text:p>
          </table:table-cell>
          <table:table-cell office:value-type="float" office:value="1445100" table:style-name="ce40">
            <text:p>1 445 1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01:13206</text:p>
          </table:table-cell>
          <table:table-cell office:value-type="float" office:value="16100" table:style-name="ce40">
            <text:p>16 1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01:13212</text:p>
          </table:table-cell>
          <table:table-cell office:value-type="float" office:value="14800" table:style-name="ce40">
            <text:p>14 8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01:13207</text:p>
          </table:table-cell>
          <table:table-cell office:value-type="float" office:value="106800" table:style-name="ce40">
            <text:p>106 8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01:13210</text:p>
          </table:table-cell>
          <table:table-cell office:value-type="float" office:value="20200" table:style-name="ce40">
            <text:p>20 2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01:13213</text:p>
          </table:table-cell>
          <table:table-cell office:value-type="float" office:value="1146900" table:style-name="ce40">
            <text:p>1 146 9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5:0101001:13211</text:p>
          </table:table-cell>
          <table:table-cell office:value-type="float" office:value="37000" table:style-name="ce40">
            <text:p>37 0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01:13197</text:p>
          </table:table-cell>
          <table:table-cell office:value-type="float" office:value="622649300" table:style-name="ce40">
            <text:p>622 649 3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1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71:1797</text:p>
          </table:table-cell>
          <table:table-cell office:value-type="float" office:value="3137900" table:style-name="ce40">
            <text:p>3 137 9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5:0101099:2476</text:p>
          </table:table-cell>
          <table:table-cell office:value-type="float" office:value="3158500" table:style-name="ce40">
            <text:p>3 158 500,00</text:p>
          </table:table-cell>
          <table:table-cell office:value-type="string" table:style-name="ce13">
            <text:p>21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18:10815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1:0010117:11307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10:666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1:0010110:205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1:0010115:12884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15:12903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15:13178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10115:8622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70:902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10:344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5:0101081:2999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18:14137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13:3375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13:3376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28:4710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15:12756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5:0101006:1250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5:0000000:1390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18:1355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18:1363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18:1364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18:1367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18:1378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18:1407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18:1413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18:14174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18:14212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18:14218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18:14221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18:1433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18:1441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18:1444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18:14493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18:1453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18:14533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18:1454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18:14561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18:14605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18:14612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18:14616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18:14619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18:14659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18:1469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18:14734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18:14741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18:14757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18:14773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18:1478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18:1481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18:15517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18:9078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12:837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9:0010114:3164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82:01:000001:1655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10:267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10110:268</text:p>
          </table:table-cell>
          <table:table-cell office:value-type="string" table:number-columns-spanned="2" table:number-rows-spanned="1" table:style-name="ce43">
            <text:p>21.08.2026</text:p>
          </table:table-cell>
          <table:covered-table-cell/>
          <table:table-cell office:value-type="string" table:style-name="ce17">
            <text:p>1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0D9F1E1C462EABC639C7363D12FC90C4329C0C19AA01D4D28A3D36185B36F6C0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64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25T23:02:35Z</dc:date>
    <meta:print-date>2020-11-16T23:29:28Z</meta:print-date>
  </office:meta>
</office:document-meta>
</file>