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61])&gt;1;NOT(ISBLANK([.C61]))))" style:apply-style-name="cf150" style:base-cell-address="Акт.C61"/>
      <style:map style:condition="of:is-true-formula(AND(COUNTIF([.$C:.$C]; [.C61])&gt;1;NOT(ISBLANK([.C61]))))" style:apply-style-name="cf150" style:base-cell-address="Акт.C6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62])&gt;1;NOT(ISBLANK([.C62]))))" style:apply-style-name="cf150" style:base-cell-address="Акт.C62"/>
      <style:map style:condition="of:is-true-formula(AND(COUNTIF([.$C:.$C]; [.C62])&gt;1;NOT(ISBLANK([.C62]))))" style:apply-style-name="cf150" style:base-cell-address="Акт.C6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9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5" table:style-name="ce10">
            <text:p>25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6" table:style-name="ce10">
            <text:p>16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10:807</text:p>
          </table:table-cell>
          <table:table-cell office:value-type="float" office:value="1006272" table:style-name="ce40">
            <text:p>1 006 272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10:806</text:p>
          </table:table-cell>
          <table:table-cell office:value-type="float" office:value="550172" table:style-name="ce40">
            <text:p>550 172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5:12645</text:p>
          </table:table-cell>
          <table:table-cell office:value-type="float" office:value="7768953.2699999996" table:style-name="ce40">
            <text:p>7 768 953,27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6:0000000:310</text:p>
          </table:table-cell>
          <table:table-cell office:value-type="float" office:value="6813497441.2600002" table:style-name="ce40">
            <text:p>6 813 497 441,26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40:657</text:p>
          </table:table-cell>
          <table:table-cell office:value-type="float" office:value="140071.94" table:style-name="ce40">
            <text:p>140 071,94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9:0010112:104</text:p>
          </table:table-cell>
          <table:table-cell office:value-type="float" office:value="1472646.11" table:style-name="ce40">
            <text:p>1 472 646,11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13:4664</text:p>
          </table:table-cell>
          <table:table-cell office:value-type="float" office:value="18074.88" table:style-name="ce40">
            <text:p>18 074,88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1:0010101:624</text:p>
          </table:table-cell>
          <table:table-cell office:value-type="float" office:value="1169230.92" table:style-name="ce40">
            <text:p>1 169 230,92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1:0010115:13940</text:p>
          </table:table-cell>
          <table:table-cell office:value-type="float" office:value="56644.72" table:style-name="ce40">
            <text:p>56 644,72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01:623</text:p>
          </table:table-cell>
          <table:table-cell office:value-type="float" office:value="770418.28" table:style-name="ce40">
            <text:p>770 418,28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1:0010101:625</text:p>
          </table:table-cell>
          <table:table-cell office:value-type="float" office:value="1365992.16" table:style-name="ce40">
            <text:p>1 365 992,16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89:199</text:p>
          </table:table-cell>
          <table:table-cell office:value-type="float" office:value="152553.32" table:style-name="ce40">
            <text:p>152 553,32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8:0010108:845</text:p>
          </table:table-cell>
          <table:table-cell office:value-type="float" office:value="41556.239999999998" table:style-name="ce40">
            <text:p>41 556,24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89:202</text:p>
          </table:table-cell>
          <table:table-cell office:value-type="float" office:value="141823.75" table:style-name="ce40">
            <text:p>141 823,75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000000:2161</text:p>
          </table:table-cell>
          <table:table-cell office:value-type="float" office:value="2350675.7999999998" table:style-name="ce40">
            <text:p>2 350 675,8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18:15562</text:p>
          </table:table-cell>
          <table:table-cell office:value-type="float" office:value="32271.3" table:style-name="ce40">
            <text:p>32 271,3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10:808</text:p>
          </table:table-cell>
          <table:table-cell office:value-type="float" office:value="5671627.5" table:style-name="ce40">
            <text:p>5 671 627,5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68:406</text:p>
          </table:table-cell>
          <table:table-cell office:value-type="float" office:value="189912.72" table:style-name="ce40">
            <text:p>189 912,72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56:2774</text:p>
          </table:table-cell>
          <table:table-cell office:value-type="float" office:value="161560.38" table:style-name="ce40">
            <text:p>161 560,38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45:377</text:p>
          </table:table-cell>
          <table:table-cell office:value-type="float" office:value="113586.24000000001" table:style-name="ce40">
            <text:p>113 586,24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47:1652</text:p>
          </table:table-cell>
          <table:table-cell office:value-type="float" office:value="187839" table:style-name="ce40">
            <text:p>187 839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69:359</text:p>
          </table:table-cell>
          <table:table-cell office:value-type="float" office:value="163641.5" table:style-name="ce40">
            <text:p>163 641,5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56:2766</text:p>
          </table:table-cell>
          <table:table-cell office:value-type="float" office:value="152815.54999999999" table:style-name="ce40">
            <text:p>152 815,55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47:4526</text:p>
          </table:table-cell>
          <table:table-cell office:value-type="float" office:value="305865.03000000003" table:style-name="ce40">
            <text:p>305 865,03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71:69</text:p>
          </table:table-cell>
          <table:table-cell office:value-type="float" office:value="153036.43" table:style-name="ce40">
            <text:p>153 036,43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82:03:000001:546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82:03:000001:54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44:87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44:88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82:139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82:03:000001:54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08:500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06:17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64:122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84:56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6:0070101:113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56:176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56:203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84:56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70:25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55:609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BDF6D5C14C17FDD650A72734E74C22983732C5AD3FCD076D108028929D47793E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0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25T22:59:45Z</dc:date>
    <meta:print-date>2020-11-16T23:29:28Z</meta:print-date>
  </office:meta>
</office:document-meta>
</file>