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62])&gt;1;NOT(ISBLANK([.C62]))))" style:apply-style-name="cf150" style:base-cell-address="Акт.C62"/>
      <style:map style:condition="of:is-true-formula(AND(COUNTIF([.$C:.$C]; [.C62])&gt;1;NOT(ISBLANK([.C62]))))" style:apply-style-name="cf150" style:base-cell-address="Акт.C62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63])&gt;1;NOT(ISBLANK([.C63]))))" style:apply-style-name="cf150" style:base-cell-address="Акт.C63"/>
      <style:map style:condition="of:is-true-formula(AND(COUNTIF([.$C:.$C]; [.C63])&gt;1;NOT(ISBLANK([.C63]))))" style:apply-style-name="cf150" style:base-cell-address="Акт.C63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27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26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22" table:style-name="ce10">
            <text:p>22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20" table:style-name="ce10">
            <text:p>20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05:2508</text:p>
          </table:table-cell>
          <table:table-cell office:value-type="float" office:value="32262.6" table:style-name="ce40">
            <text:p>32 262,60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1:0010113:3277</text:p>
          </table:table-cell>
          <table:table-cell office:value-type="float" office:value="7588578.4900000002" table:style-name="ce40">
            <text:p>7 588 578,49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1:0010110:595</text:p>
          </table:table-cell>
          <table:table-cell office:value-type="float" office:value="1257396" table:style-name="ce40">
            <text:p>1 257 396,00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1:0010129:8136</text:p>
          </table:table-cell>
          <table:table-cell office:value-type="float" office:value="46302.3" table:style-name="ce40">
            <text:p>46 302,30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6:0070101:1114</text:p>
          </table:table-cell>
          <table:table-cell office:value-type="float" office:value="117894.72" table:style-name="ce40">
            <text:p>117 894,72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56:2786</text:p>
          </table:table-cell>
          <table:table-cell office:value-type="float" office:value="179023.48" table:style-name="ce40">
            <text:p>179 023,48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6:0070101:1144</text:p>
          </table:table-cell>
          <table:table-cell office:value-type="float" office:value="117085.75" table:style-name="ce40">
            <text:p>117 085,75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2:0010101:94</text:p>
          </table:table-cell>
          <table:table-cell office:value-type="float" office:value="67851.839999999997" table:style-name="ce40">
            <text:p>67 851,84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6:0070101:2018</text:p>
          </table:table-cell>
          <table:table-cell office:value-type="float" office:value="77622.600000000006" table:style-name="ce40">
            <text:p>77 622,60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5:0101056:444</text:p>
          </table:table-cell>
          <table:table-cell office:value-type="float" office:value="161361.43" table:style-name="ce40">
            <text:p>161 361,43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068:1323</text:p>
          </table:table-cell>
          <table:table-cell office:value-type="float" office:value="118135.44" table:style-name="ce40">
            <text:p>118 135,44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6:0070101:2012</text:p>
          </table:table-cell>
          <table:table-cell office:value-type="float" office:value="170197.56" table:style-name="ce40">
            <text:p>170 197,56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5:0101068:786</text:p>
          </table:table-cell>
          <table:table-cell office:value-type="float" office:value="233563" table:style-name="ce40">
            <text:p>233 563,00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5:0101054:1637</text:p>
          </table:table-cell>
          <table:table-cell office:value-type="float" office:value="356249.8" table:style-name="ce40">
            <text:p>356 249,80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6:0070101:1956</text:p>
          </table:table-cell>
          <table:table-cell office:value-type="float" office:value="77622.600000000006" table:style-name="ce40">
            <text:p>77 622,60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5:0101056:435</text:p>
          </table:table-cell>
          <table:table-cell office:value-type="float" office:value="171089.19" table:style-name="ce40">
            <text:p>171 089,19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6:0070101:2020</text:p>
          </table:table-cell>
          <table:table-cell office:value-type="float" office:value="101025" table:style-name="ce40">
            <text:p>101 025,00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5:0101099:2474</text:p>
          </table:table-cell>
          <table:table-cell office:value-type="float" office:value="2411674.44" table:style-name="ce40">
            <text:p>2 411 674,44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1:0010116:178</text:p>
          </table:table-cell>
          <table:table-cell office:value-type="float" office:value="7186982.7300000004" table:style-name="ce40">
            <text:p>7 186 982,73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6:0010113:1016</text:p>
          </table:table-cell>
          <table:table-cell office:value-type="float" office:value="260138.89" table:style-name="ce40">
            <text:p>260 138,89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5:0101099:2473</text:p>
          </table:table-cell>
          <table:table-cell office:value-type="float" office:value="553856.84" table:style-name="ce40">
            <text:p>553 856,84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" table:style-name="ce12">
            <text:p>22</text:p>
          </table:table-cell>
          <table:table-cell office:value-type="string" table:style-name="ce10">
            <text:p>41:01:0000000:2342</text:p>
          </table:table-cell>
          <table:table-cell office:value-type="float" office:value="1089308485.6800001" table:style-name="ce40">
            <text:p>1 089 308 485,68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5:0101089:2677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89:776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89:2676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89:2571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89:1012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5:0101089:1995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5:0101089:2000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5:0101089:2732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5:0101089:2678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5:0101089:2572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8:0010110:6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5:0101089:1996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5:0101089:2623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5:0101089:1997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5:0101089:2679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6:0070101:1130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6:0070101:1970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5:0101057:1965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8:0010110:17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8:0010106:5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267170170E3A6581C75165DE2F520E5E8A168F5E448287140BFEB7139F65DF54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500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Ванькова Оксана Сергеевна</dc:creator>
    <meta:creation-date>2020-08-28T10:47:12Z</meta:creation-date>
    <dc:date>2026-08-25T22:55:55Z</dc:date>
    <meta:print-date>2020-11-16T23:29:28Z</meta:print-date>
  </office:meta>
</office:document-meta>
</file>