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7])&gt;1;NOT(ISBLANK([.C77]))))" style:apply-style-name="cf150" style:base-cell-address="Акт.C77"/>
      <style:map style:condition="of:is-true-formula(AND(COUNTIF([.$C:.$C]; [.C77])&gt;1;NOT(ISBLANK([.C77]))))" style:apply-style-name="cf150" style:base-cell-address="Акт.C7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8])&gt;1;NOT(ISBLANK([.C78]))))" style:apply-style-name="cf150" style:base-cell-address="Акт.C78"/>
      <style:map style:condition="of:is-true-formula(AND(COUNTIF([.$C:.$C]; [.C78])&gt;1;NOT(ISBLANK([.C78]))))" style:apply-style-name="cf150" style:base-cell-address="Акт.C7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6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8" table:style-name="ce10">
            <text:p>8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9" table:style-name="ce10">
            <text:p>49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82:2839</text:p>
          </table:table-cell>
          <table:table-cell office:value-type="float" office:value="260400" table:style-name="ce40">
            <text:p>260 4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01:520</text:p>
          </table:table-cell>
          <table:table-cell office:value-type="float" office:value="2332100" table:style-name="ce40">
            <text:p>2 332 1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32:694</text:p>
          </table:table-cell>
          <table:table-cell office:value-type="float" office:value="3021900" table:style-name="ce40">
            <text:p>3 021 9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7:13222</text:p>
          </table:table-cell>
          <table:table-cell office:value-type="float" office:value="633700" table:style-name="ce40">
            <text:p>633 7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1:0010117:13221</text:p>
          </table:table-cell>
          <table:table-cell office:value-type="float" office:value="1564200" table:style-name="ce40">
            <text:p>1 564 2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18:15561</text:p>
          </table:table-cell>
          <table:table-cell office:value-type="float" office:value="7932500" table:style-name="ce40">
            <text:p>7 932 5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17:13220</text:p>
          </table:table-cell>
          <table:table-cell office:value-type="float" office:value="417200" table:style-name="ce40">
            <text:p>417 2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1:0010128:5011</text:p>
          </table:table-cell>
          <table:table-cell office:value-type="float" office:value="1199300" table:style-name="ce40">
            <text:p>1 199 30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7:918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32:236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03:3010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7:10974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17:1982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28:4126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6:16234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6:1534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16:153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6:1536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6:153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6:154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6:1551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16:155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6:156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6:156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6:159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6:160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6:1661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6:16616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6:1701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6:1725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6:17660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6:17661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6:17876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6:17892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6:17933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6:1793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6:17939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16:17944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6:1797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6:17979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6:17980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6:17989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6:17991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6:1800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6:1811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6:1818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6:18193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6:18213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6:18219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16:1822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6:18231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16:1833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6:1833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16:1834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16:1965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8:325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7:909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BC89FBC84981639A55106EF4B51F99B751520F9F627C428C52DAAEE0986CB402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8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25T22:57:14Z</dc:date>
    <meta:print-date>2020-11-16T23:29:28Z</meta:print-date>
  </office:meta>
</office:document-meta>
</file>