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64])&gt;1;NOT(ISBLANK([.C64]))))" style:apply-style-name="cf150" style:base-cell-address="Акт.C64"/>
      <style:map style:condition="of:is-true-formula(AND(COUNTIF([.$C:.$C]; [.C64])&gt;1;NOT(ISBLANK([.C64]))))" style:apply-style-name="cf150" style:base-cell-address="Акт.C64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65])&gt;1;NOT(ISBLANK([.C65]))))" style:apply-style-name="cf150" style:base-cell-address="Акт.C65"/>
      <style:map style:condition="of:is-true-formula(AND(COUNTIF([.$C:.$C]; [.C65])&gt;1;NOT(ISBLANK([.C65]))))" style:apply-style-name="cf150" style:base-cell-address="Акт.C65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4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23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26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40" table:style-name="ce10">
            <text:p>40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4" table:style-name="ce10">
            <text:p>4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7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56:278</text:p>
          </table:table-cell>
          <table:table-cell office:value-type="float" office:value="151408.5" table:style-name="ce40">
            <text:p>151 408,5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52:11</text:p>
          </table:table-cell>
          <table:table-cell office:value-type="float" office:value="317564" table:style-name="ce40">
            <text:p>317 564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47:4505</text:p>
          </table:table-cell>
          <table:table-cell office:value-type="float" office:value="3987202.4" table:style-name="ce40">
            <text:p>3 987 202,4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57:1725</text:p>
          </table:table-cell>
          <table:table-cell office:value-type="float" office:value="197031.76" table:style-name="ce40">
            <text:p>197 031,76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55:247</text:p>
          </table:table-cell>
          <table:table-cell office:value-type="float" office:value="132805.88" table:style-name="ce40">
            <text:p>132 805,88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47:2339</text:p>
          </table:table-cell>
          <table:table-cell office:value-type="float" office:value="259577.5" table:style-name="ce40">
            <text:p>259 577,5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50:715</text:p>
          </table:table-cell>
          <table:table-cell office:value-type="float" office:value="258597.22" table:style-name="ce40">
            <text:p>258 597,22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85:755</text:p>
          </table:table-cell>
          <table:table-cell office:value-type="float" office:value="1807.59" table:style-name="ce40">
            <text:p>1 807,59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1:0010126:4444</text:p>
          </table:table-cell>
          <table:table-cell office:value-type="float" office:value="29923692.329999998" table:style-name="ce40">
            <text:p>29 923 692,33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1:0010126:4446</text:p>
          </table:table-cell>
          <table:table-cell office:value-type="float" office:value="29587726.559999999" table:style-name="ce40">
            <text:p>29 587 726,56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67:1489</text:p>
          </table:table-cell>
          <table:table-cell office:value-type="float" office:value="266257.5" table:style-name="ce40">
            <text:p>266 257,5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67:1488</text:p>
          </table:table-cell>
          <table:table-cell office:value-type="float" office:value="266257.5" table:style-name="ce40">
            <text:p>266 257,5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1:0010126:4447</text:p>
          </table:table-cell>
          <table:table-cell office:value-type="float" office:value="35708037" table:style-name="ce40">
            <text:p>35 708 037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1:0010126:4443</text:p>
          </table:table-cell>
          <table:table-cell office:value-type="float" office:value="47541586.039999999" table:style-name="ce40">
            <text:p>47 541 586,04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1:0010126:86</text:p>
          </table:table-cell>
          <table:table-cell office:value-type="float" office:value="140386278.56" table:style-name="ce40">
            <text:p>140 386 278,56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1:0010126:4445</text:p>
          </table:table-cell>
          <table:table-cell office:value-type="float" office:value="28152339.809999999" table:style-name="ce40">
            <text:p>28 152 339,81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1:0010126:4448</text:p>
          </table:table-cell>
          <table:table-cell office:value-type="float" office:value="31447803.399999999" table:style-name="ce40">
            <text:p>31 447 803,4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1:0010126:4449</text:p>
          </table:table-cell>
          <table:table-cell office:value-type="float" office:value="31822634.899999999" table:style-name="ce40">
            <text:p>31 822 634,9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1:0010126:4442</text:p>
          </table:table-cell>
          <table:table-cell office:value-type="float" office:value="47919052.609999999" table:style-name="ce40">
            <text:p>47 919 052,61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101006:170</text:p>
          </table:table-cell>
          <table:table-cell office:value-type="float" office:value="2095216.09" table:style-name="ce40">
            <text:p>2 095 216,09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5:0101001:13196</text:p>
          </table:table-cell>
          <table:table-cell office:value-type="float" office:value="35583.599999999999" table:style-name="ce40">
            <text:p>35 583,6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5:0101099:2356</text:p>
          </table:table-cell>
          <table:table-cell office:value-type="float" office:value="564079.03" table:style-name="ce40">
            <text:p>564 079,03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8:0010103:1750</text:p>
          </table:table-cell>
          <table:table-cell office:value-type="float" office:value="27374.880000000001" table:style-name="ce40">
            <text:p>27 374,88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82:01:000001:2716</text:p>
          </table:table-cell>
          <table:table-cell office:value-type="float" office:value="76880.160000000003" table:style-name="ce40">
            <text:p>76 880,16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5:0101086:4643</text:p>
          </table:table-cell>
          <table:table-cell office:value-type="float" office:value="4913095.32" table:style-name="ce40">
            <text:p>4 913 095,32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5:0101046:1967</text:p>
          </table:table-cell>
          <table:table-cell office:value-type="float" office:value="4649523.5999999996" table:style-name="ce40">
            <text:p>4 649 523,6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5:0101047:4525</text:p>
          </table:table-cell>
          <table:table-cell office:value-type="float" office:value="1413613.12" table:style-name="ce40">
            <text:p>1 413 613,12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5:0101046:1966</text:p>
          </table:table-cell>
          <table:table-cell office:value-type="float" office:value="4787726" table:style-name="ce40">
            <text:p>4 787 726,0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5:0101046:1968</text:p>
          </table:table-cell>
          <table:table-cell office:value-type="float" office:value="4881012.62" table:style-name="ce40">
            <text:p>4 881 012,62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5:0101050:1626</text:p>
          </table:table-cell>
          <table:table-cell office:value-type="float" office:value="4915069.6399999997" table:style-name="ce40">
            <text:p>4 915 069,64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1" table:style-name="ce12">
            <text:p>31</text:p>
          </table:table-cell>
          <table:table-cell office:value-type="string" table:style-name="ce10">
            <text:p>41:05:0101018:484</text:p>
          </table:table-cell>
          <table:table-cell office:value-type="float" office:value="4820302.28" table:style-name="ce40">
            <text:p>4 820 302,28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2" table:style-name="ce12">
            <text:p>32</text:p>
          </table:table-cell>
          <table:table-cell office:value-type="string" table:style-name="ce10">
            <text:p>41:05:0101057:2931</text:p>
          </table:table-cell>
          <table:table-cell office:value-type="float" office:value="4875583.24" table:style-name="ce40">
            <text:p>4 875 583,24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3" table:style-name="ce12">
            <text:p>33</text:p>
          </table:table-cell>
          <table:table-cell office:value-type="string" table:style-name="ce10">
            <text:p>41:05:0101086:4642</text:p>
          </table:table-cell>
          <table:table-cell office:value-type="float" office:value="4752681.82" table:style-name="ce40">
            <text:p>4 752 681,82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4" table:style-name="ce12">
            <text:p>34</text:p>
          </table:table-cell>
          <table:table-cell office:value-type="string" table:style-name="ce10">
            <text:p>41:05:0101050:1625</text:p>
          </table:table-cell>
          <table:table-cell office:value-type="float" office:value="4843500.54" table:style-name="ce40">
            <text:p>4 843 500,54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5" table:style-name="ce12">
            <text:p>35</text:p>
          </table:table-cell>
          <table:table-cell office:value-type="string" table:style-name="ce10">
            <text:p>41:05:0101086:4644</text:p>
          </table:table-cell>
          <table:table-cell office:value-type="float" office:value="4932344.9400000004" table:style-name="ce40">
            <text:p>4 932 344,94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6" table:style-name="ce12">
            <text:p>36</text:p>
          </table:table-cell>
          <table:table-cell office:value-type="string" table:style-name="ce10">
            <text:p>41:05:0101018:486</text:p>
          </table:table-cell>
          <table:table-cell office:value-type="float" office:value="4223070.4800000004" table:style-name="ce40">
            <text:p>4 223 070,48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7" table:style-name="ce12">
            <text:p>37</text:p>
          </table:table-cell>
          <table:table-cell office:value-type="string" table:style-name="ce10">
            <text:p>41:05:0101018:483</text:p>
          </table:table-cell>
          <table:table-cell office:value-type="float" office:value="4498488.12" table:style-name="ce40">
            <text:p>4 498 488,12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8" table:style-name="ce12">
            <text:p>38</text:p>
          </table:table-cell>
          <table:table-cell office:value-type="string" table:style-name="ce10">
            <text:p>41:05:0101086:4645</text:p>
          </table:table-cell>
          <table:table-cell office:value-type="float" office:value="4890884.22" table:style-name="ce40">
            <text:p>4 890 884,22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9" table:style-name="ce12">
            <text:p>39</text:p>
          </table:table-cell>
          <table:table-cell office:value-type="string" table:style-name="ce10">
            <text:p>41:05:0101018:485</text:p>
          </table:table-cell>
          <table:table-cell office:value-type="float" office:value="4777854.4000000004" table:style-name="ce40">
            <text:p>4 777 854,40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0" table:style-name="ce12">
            <text:p>40</text:p>
          </table:table-cell>
          <table:table-cell office:value-type="string" table:style-name="ce10">
            <text:p>41:05:0101018:482</text:p>
          </table:table-cell>
          <table:table-cell office:value-type="float" office:value="4924941.24" table:style-name="ce40">
            <text:p>4 924 941,24</text:p>
          </table:table-cell>
          <table:table-cell office:value-type="string" table:style-name="ce13">
            <text:p>18.08.2026</text:p>
          </table:table-cell>
          <table:table-cell office:value-type="string" table:style-name="ce14">
            <text:p>17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8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53:1527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54:1224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6:0050101:391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64:1226</text:p>
          </table:table-cell>
          <table:table-cell office:value-type="string" table:number-columns-spanned="2" table:number-rows-spanned="1" table:style-name="ce43">
            <text:p>18.08.2026</text:p>
          </table:table-cell>
          <table:covered-table-cell/>
          <table:table-cell office:value-type="string" table:style-name="ce17">
            <text:p>17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0A7683A4CC9892CA207B9A86FA0BD3C26F134FAE6839D995CD147100B9B250A9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98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25T22:47:58Z</dc:date>
    <meta:print-date>2020-11-16T23:29:28Z</meta:print-date>
  </office:meta>
</office:document-meta>
</file>