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52])&gt;1;NOT(ISBLANK([.C152]))))" style:apply-style-name="cf150" style:base-cell-address="Акт.C152"/>
      <style:map style:condition="of:is-true-formula(AND(COUNTIF([.$C:.$C]; [.C152])&gt;1;NOT(ISBLANK([.C152]))))" style:apply-style-name="cf150" style:base-cell-address="Акт.C152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53])&gt;1;NOT(ISBLANK([.C153]))))" style:apply-style-name="cf150" style:base-cell-address="Акт.C153"/>
      <style:map style:condition="of:is-true-formula(AND(COUNTIF([.$C:.$C]; [.C153])&gt;1;NOT(ISBLANK([.C153]))))" style:apply-style-name="cf150" style:base-cell-address="Акт.C153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21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47" table:style-name="ce10">
            <text:p>47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85" table:style-name="ce10">
            <text:p>85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6:0010109:847</text:p>
          </table:table-cell>
          <table:table-cell office:value-type="float" office:value="336065.52" table:style-name="ce40">
            <text:p>336 065,52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06:6361</text:p>
          </table:table-cell>
          <table:table-cell office:value-type="float" office:value="39141.96" table:style-name="ce40">
            <text:p>39 141,96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50:709</text:p>
          </table:table-cell>
          <table:table-cell office:value-type="float" office:value="272264.38" table:style-name="ce40">
            <text:p>272 264,38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68:1122</text:p>
          </table:table-cell>
          <table:table-cell office:value-type="float" office:value="135314.29" table:style-name="ce40">
            <text:p>135 314,29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60:1082</text:p>
          </table:table-cell>
          <table:table-cell office:value-type="float" office:value="200271.23" table:style-name="ce40">
            <text:p>200 271,23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55:150</text:p>
          </table:table-cell>
          <table:table-cell office:value-type="float" office:value="162847.79999999999" table:style-name="ce40">
            <text:p>162 847,8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68:133</text:p>
          </table:table-cell>
          <table:table-cell office:value-type="float" office:value="147961.64000000001" table:style-name="ce40">
            <text:p>147 961,64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84:72</text:p>
          </table:table-cell>
          <table:table-cell office:value-type="float" office:value="291029.86" table:style-name="ce40">
            <text:p>291 029,86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52:727</text:p>
          </table:table-cell>
          <table:table-cell office:value-type="float" office:value="122593.60000000001" table:style-name="ce40">
            <text:p>122 593,6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69:783</text:p>
          </table:table-cell>
          <table:table-cell office:value-type="float" office:value="77232" table:style-name="ce40">
            <text:p>77 232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50:928</text:p>
          </table:table-cell>
          <table:table-cell office:value-type="float" office:value="341293.5" table:style-name="ce40">
            <text:p>341 293,5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10:105</text:p>
          </table:table-cell>
          <table:table-cell office:value-type="float" office:value="650542.5" table:style-name="ce40">
            <text:p>650 542,5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18:422</text:p>
          </table:table-cell>
          <table:table-cell office:value-type="float" office:value="37696.230000000003" table:style-name="ce40">
            <text:p>37 696,23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18:407</text:p>
          </table:table-cell>
          <table:table-cell office:value-type="float" office:value="37681.15" table:style-name="ce40">
            <text:p>37 681,15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18:463</text:p>
          </table:table-cell>
          <table:table-cell office:value-type="float" office:value="34650" table:style-name="ce40">
            <text:p>34 65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1:0010126:1</text:p>
          </table:table-cell>
          <table:table-cell office:value-type="float" office:value="15659169.6" table:style-name="ce40">
            <text:p>15 659 169,6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82:2582</text:p>
          </table:table-cell>
          <table:table-cell office:value-type="float" office:value="473930" table:style-name="ce40">
            <text:p>473 93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1:0010126:147</text:p>
          </table:table-cell>
          <table:table-cell office:value-type="float" office:value="455224.8" table:style-name="ce40">
            <text:p>455 224,8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1:0010126:126</text:p>
          </table:table-cell>
          <table:table-cell office:value-type="float" office:value="95842683.239999995" table:style-name="ce40">
            <text:p>95 842 683,24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23:13</text:p>
          </table:table-cell>
          <table:table-cell office:value-type="float" office:value="946031.24" table:style-name="ce40">
            <text:p>946 031,24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1:0010126:294</text:p>
          </table:table-cell>
          <table:table-cell office:value-type="float" office:value="61550.879999999997" table:style-name="ce40">
            <text:p>61 550,88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1:0010126:282</text:p>
          </table:table-cell>
          <table:table-cell office:value-type="float" office:value="634293" table:style-name="ce40">
            <text:p>634 293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01:13194</text:p>
          </table:table-cell>
          <table:table-cell office:value-type="float" office:value="383650.31" table:style-name="ce40">
            <text:p>383 650,31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1:0010126:41</text:p>
          </table:table-cell>
          <table:table-cell office:value-type="float" office:value="5134155.93" table:style-name="ce40">
            <text:p>5 134 155,93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1:0010126:74</text:p>
          </table:table-cell>
          <table:table-cell office:value-type="float" office:value="5845464.2999999998" table:style-name="ce40">
            <text:p>5 845 464,3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1:0010126:132</text:p>
          </table:table-cell>
          <table:table-cell office:value-type="float" office:value="2188962.7599999998" table:style-name="ce40">
            <text:p>2 188 962,76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1:0010126:38</text:p>
          </table:table-cell>
          <table:table-cell office:value-type="float" office:value="5817086.9400000004" table:style-name="ce40">
            <text:p>5 817 086,94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2:0010104:1116</text:p>
          </table:table-cell>
          <table:table-cell office:value-type="float" office:value="24879.599999999999" table:style-name="ce40">
            <text:p>24 879,6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1:0010110:805</text:p>
          </table:table-cell>
          <table:table-cell office:value-type="float" office:value="1112840" table:style-name="ce40">
            <text:p>1 112 840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1:0010126:22</text:p>
          </table:table-cell>
          <table:table-cell office:value-type="float" office:value="22616779.960000001" table:style-name="ce40">
            <text:p>22 616 779,96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1:0010126:15</text:p>
          </table:table-cell>
          <table:table-cell office:value-type="float" office:value="10506628.720000001" table:style-name="ce40">
            <text:p>10 506 628,72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1:0010126:124</text:p>
          </table:table-cell>
          <table:table-cell office:value-type="float" office:value="16704829.26" table:style-name="ce40">
            <text:p>16 704 829,26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1:0010126:68</text:p>
          </table:table-cell>
          <table:table-cell office:value-type="float" office:value="6330782.1500000004" table:style-name="ce40">
            <text:p>6 330 782,15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1:0010126:36</text:p>
          </table:table-cell>
          <table:table-cell office:value-type="float" office:value="4140407.04" table:style-name="ce40">
            <text:p>4 140 407,04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1:0010126:64</text:p>
          </table:table-cell>
          <table:table-cell office:value-type="float" office:value="1956197.12" table:style-name="ce40">
            <text:p>1 956 197,12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41:01:0010126:35</text:p>
          </table:table-cell>
          <table:table-cell office:value-type="float" office:value="13098134.93" table:style-name="ce40">
            <text:p>13 098 134,93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41:01:0010126:128</text:p>
          </table:table-cell>
          <table:table-cell office:value-type="float" office:value="2542600.62" table:style-name="ce40">
            <text:p>2 542 600,62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5:0101040:1233</text:p>
          </table:table-cell>
          <table:table-cell office:value-type="float" office:value="924182.32" table:style-name="ce40">
            <text:p>924 182,32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1:0010119:16682</text:p>
          </table:table-cell>
          <table:table-cell office:value-type="float" office:value="57527.1" table:style-name="ce40">
            <text:p>57 527,1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5:0101061:7</text:p>
          </table:table-cell>
          <table:table-cell office:value-type="float" office:value="1922712" table:style-name="ce40">
            <text:p>1 922 712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1" table:style-name="ce12">
            <text:p>41</text:p>
          </table:table-cell>
          <table:table-cell office:value-type="string" table:style-name="ce10">
            <text:p>41:01:0010126:54</text:p>
          </table:table-cell>
          <table:table-cell office:value-type="float" office:value="600190.11" table:style-name="ce40">
            <text:p>600 190,11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2" table:style-name="ce12">
            <text:p>42</text:p>
          </table:table-cell>
          <table:table-cell office:value-type="string" table:style-name="ce10">
            <text:p>41:01:0010126:16</text:p>
          </table:table-cell>
          <table:table-cell office:value-type="float" office:value="719242.7" table:style-name="ce40">
            <text:p>719 242,7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3" table:style-name="ce12">
            <text:p>43</text:p>
          </table:table-cell>
          <table:table-cell office:value-type="string" table:style-name="ce10">
            <text:p>41:01:0010126:511</text:p>
          </table:table-cell>
          <table:table-cell office:value-type="float" office:value="578793.6" table:style-name="ce40">
            <text:p>578 793,6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4" table:style-name="ce12">
            <text:p>44</text:p>
          </table:table-cell>
          <table:table-cell office:value-type="string" table:style-name="ce10">
            <text:p>41:01:0010126:11</text:p>
          </table:table-cell>
          <table:table-cell office:value-type="float" office:value="2153894.96" table:style-name="ce40">
            <text:p>2 153 894,96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5" table:style-name="ce12">
            <text:p>45</text:p>
          </table:table-cell>
          <table:table-cell office:value-type="string" table:style-name="ce10">
            <text:p>41:01:0010126:318</text:p>
          </table:table-cell>
          <table:table-cell office:value-type="float" office:value="72731802" table:style-name="ce40">
            <text:p>72 731 802,0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6" table:style-name="ce12">
            <text:p>46</text:p>
          </table:table-cell>
          <table:table-cell office:value-type="string" table:style-name="ce10">
            <text:p>41:05:0101103:610</text:p>
          </table:table-cell>
          <table:table-cell office:value-type="float" office:value="112545.5" table:style-name="ce40">
            <text:p>112 545,50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7" table:style-name="ce12">
            <text:p>47</text:p>
          </table:table-cell>
          <table:table-cell office:value-type="string" table:style-name="ce10">
            <text:p>41:01:0010126:113</text:p>
          </table:table-cell>
          <table:table-cell office:value-type="float" office:value="1916872.91" table:style-name="ce40">
            <text:p>1 916 872,91</text:p>
          </table:table-cell>
          <table:table-cell office:value-type="string" table:style-name="ce13">
            <text:p>17.08.2026</text:p>
          </table:table-cell>
          <table:table-cell office:value-type="string" table:style-name="ce14">
            <text:p>14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49:16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82:04:000008:67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82:04:000004: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82:04:000000:1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82:04:000004: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82:04:000004: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82:04:000004:91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82:04:000004:9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82:04:000004: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82:04:000004:92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82:04:000004:69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82:04:000004:57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82:04:000004:90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82:04:000004:1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82:04:000004:9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82:04:000004:8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82:04:000004:57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82:04:000004:9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82:04:000004:9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82:04:000004:9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82:04:000004: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82:04:000004:90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82:04:000004:6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82:04:000004: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82:04:000008:3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82:04:000004:64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82:04:000004:56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82:04:000004:9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82:04:000004:90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82:04:000004:92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82:04:000004:89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82:04:000008:32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5:0101056:40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5:0101070:23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5:0101069:173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5:0101028:11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5:0101057:196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5:0101047:211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5:0101057:19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5:0101047:21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5:0101050:5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5:0101051:50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5:0101071:8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5:0101047:55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5:0101068:132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5:0101049:43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5:0101057:142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5:0101060:14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5:0101049:5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5:0101060:148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5:0101057:14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26:5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26:4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26:9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26: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10126:9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26:3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26:18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10126:5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10126:6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26: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17:32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26:8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26:50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10126:3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26:11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26:1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5:0101089:21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82:01:000008: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26:62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26:2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26:12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26:10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26:4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10126:19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9:0010107:20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26:18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26:51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10126:48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26:67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26:106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1:0010126:49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10126:34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1:0010126:55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26:63</text:p>
          </table:table-cell>
          <table:table-cell office:value-type="string" table:number-columns-spanned="2" table:number-rows-spanned="1" table:style-name="ce43">
            <text:p>17.08.2026</text:p>
          </table:table-cell>
          <table:covered-table-cell/>
          <table:table-cell office:value-type="string" table:style-name="ce17">
            <text:p>14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122F2513B6470AB7F28BF249F58D8103754C4BF21EEC0DA6D38BA950271F5EE7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10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25T22:43:53Z</dc:date>
    <meta:print-date>2020-11-16T23:29:28Z</meta:print-date>
  </office:meta>
</office:document-meta>
</file>