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8])&gt;1;NOT(ISBLANK([.C28]))))" style:apply-style-name="cf150" style:base-cell-address="Акт.C28"/>
      <style:map style:condition="of:is-true-formula(AND(COUNTIF([.$C:.$C]; [.C28])&gt;1;NOT(ISBLANK([.C28]))))" style:apply-style-name="cf150" style:base-cell-address="Акт.C28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9])&gt;1;NOT(ISBLANK([.C29]))))" style:apply-style-name="cf150" style:base-cell-address="Акт.C29"/>
      <style:map style:condition="of:is-true-formula(AND(COUNTIF([.$C:.$C]; [.C29])&gt;1;NOT(ISBLANK([.C29]))))" style:apply-style-name="cf150" style:base-cell-address="Акт.C29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4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18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5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4" table:style-name="ce10">
            <text:p>4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4" table:style-name="ce10">
            <text:p>4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7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71:1796</text:p>
          </table:table-cell>
          <table:table-cell office:value-type="float" office:value="3492700" table:style-name="ce40">
            <text:p>3 492 700,00</text:p>
          </table:table-cell>
          <table:table-cell office:value-type="string" table:style-name="ce13">
            <text:p>12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84:860</text:p>
          </table:table-cell>
          <table:table-cell office:value-type="float" office:value="2583400" table:style-name="ce40">
            <text:p>2 583 400,00</text:p>
          </table:table-cell>
          <table:table-cell office:value-type="string" table:style-name="ce13">
            <text:p>12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1:0010111:1315</text:p>
          </table:table-cell>
          <table:table-cell office:value-type="float" office:value="3759700" table:style-name="ce40">
            <text:p>3 759 700,00</text:p>
          </table:table-cell>
          <table:table-cell office:value-type="string" table:style-name="ce13">
            <text:p>12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1:0010117:13219</text:p>
          </table:table-cell>
          <table:table-cell office:value-type="float" office:value="477800" table:style-name="ce40">
            <text:p>477 800,00</text:p>
          </table:table-cell>
          <table:table-cell office:value-type="string" table:style-name="ce13">
            <text:p>12.08.2026</text:p>
          </table:table-cell>
          <table:table-cell office:value-type="string" table:style-name="ce14">
            <text:p>10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8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9:16636</text:p>
          </table:table-cell>
          <table:table-cell office:value-type="string" table:number-columns-spanned="2" table:number-rows-spanned="1" table:style-name="ce43">
            <text:p>12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01:5205</text:p>
          </table:table-cell>
          <table:table-cell office:value-type="string" table:number-columns-spanned="2" table:number-rows-spanned="1" table:style-name="ce43">
            <text:p>12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31:543</text:p>
          </table:table-cell>
          <table:table-cell office:value-type="string" table:number-columns-spanned="2" table:number-rows-spanned="1" table:style-name="ce43">
            <text:p>12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76:181</text:p>
          </table:table-cell>
          <table:table-cell office:value-type="string" table:number-columns-spanned="2" table:number-rows-spanned="1" table:style-name="ce43">
            <text:p>12.08.2026</text:p>
          </table:table-cell>
          <table:covered-table-cell/>
          <table:table-cell office:value-type="string" table:style-name="ce17">
            <text:p>10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D9BD1422A3386F3FFF8D91D1975F4B1B22F2136988B0C0B39BFAA424C49B797F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534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18T22:15:43Z</dc:date>
    <meta:print-date>2020-11-16T23:29:28Z</meta:print-date>
  </office:meta>
</office:document-meta>
</file>