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14])&gt;1;NOT(ISBLANK([.C114]))))" style:apply-style-name="cf150" style:base-cell-address="Акт.C114"/>
      <style:map style:condition="of:is-true-formula(AND(COUNTIF([.$C:.$C]; [.C114])&gt;1;NOT(ISBLANK([.C114]))))" style:apply-style-name="cf150" style:base-cell-address="Акт.C114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15])&gt;1;NOT(ISBLANK([.C115]))))" style:apply-style-name="cf150" style:base-cell-address="Акт.C115"/>
      <style:map style:condition="of:is-true-formula(AND(COUNTIF([.$C:.$C]; [.C115])&gt;1;NOT(ISBLANK([.C115]))))" style:apply-style-name="cf150" style:base-cell-address="Акт.C115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3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9" table:style-name="ce10">
            <text:p>9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85" table:style-name="ce10">
            <text:p>8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54:511</text:p>
          </table:table-cell>
          <table:table-cell office:value-type="float" office:value="210973.84" table:style-name="ce40">
            <text:p>210 973,84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67:516</text:p>
          </table:table-cell>
          <table:table-cell office:value-type="float" office:value="267358.71999999997" table:style-name="ce40">
            <text:p>267 358,7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38:561</text:p>
          </table:table-cell>
          <table:table-cell office:value-type="float" office:value="783342.4" table:style-name="ce40">
            <text:p>783 342,4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08:4460</text:p>
          </table:table-cell>
          <table:table-cell office:value-type="float" office:value="720310" table:style-name="ce40">
            <text:p>720 31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38:576</text:p>
          </table:table-cell>
          <table:table-cell office:value-type="float" office:value="154532" table:style-name="ce40">
            <text:p>154 532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3:3864</text:p>
          </table:table-cell>
          <table:table-cell office:value-type="float" office:value="1470229.12" table:style-name="ce40">
            <text:p>1 470 229,1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28:771</text:p>
          </table:table-cell>
          <table:table-cell office:value-type="float" office:value="97502.399999999994" table:style-name="ce40">
            <text:p>97 502,4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82:226</text:p>
          </table:table-cell>
          <table:table-cell office:value-type="float" office:value="757360" table:style-name="ce40">
            <text:p>757 36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38:577</text:p>
          </table:table-cell>
          <table:table-cell office:value-type="float" office:value="828394" table:style-name="ce40">
            <text:p>828 394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8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2:53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6:206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6:206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70:65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71:17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28:110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71:36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59:13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56:281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56:206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42:81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56:182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7:1220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2:388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06:634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7:1279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95:77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7:1071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06:634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22:30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7:1305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2:1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7:1281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2:31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7:1234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03:1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05:241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3:431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3:432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2:38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2:401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3:433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5:0101064:161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06:634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05:244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62:32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7:1279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3:433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5:0101006:635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7:1071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5:0101082:20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5:0101008:446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22:27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9:0010110:248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0:29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2:8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4:0010104:175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5:0101006:622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5:0101005:240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5:0101012:178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2: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5:0101082:283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5:0101006:633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13:444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5:0101082:28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22:388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2:8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9:0010113:59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5:0101001:1319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5:0101001:1319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5:0101005:24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5:0101006:628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5:0101005:243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5:0101006:627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5:0101073:76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17:837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5:0101006:630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13:435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17:1279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22:372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2:387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13:446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5:0101001:52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5:0101006:633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5:0101082:283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5:0101001:52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2:388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13:431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5:0101006:634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17:1280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5:0101006:626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22:401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5:0101006:627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5:0101006:627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5:0101006:628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75FE2358C64944923033656C0FD938DD14E6812B82A5CC432B4A112781DED2E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48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8T22:03:09Z</dc:date>
    <meta:print-date>2020-11-16T23:29:28Z</meta:print-date>
  </office:meta>
</office:document-meta>
</file>