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209])&gt;1;NOT(ISBLANK([.C209]))))" style:apply-style-name="cf150" style:base-cell-address="Акт.C209"/>
      <style:map style:condition="of:is-true-formula(AND(COUNTIF([.$C:.$C]; [.C209])&gt;1;NOT(ISBLANK([.C209]))))" style:apply-style-name="cf150" style:base-cell-address="Акт.C209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210])&gt;1;NOT(ISBLANK([.C210]))))" style:apply-style-name="cf150" style:base-cell-address="Акт.C210"/>
      <style:map style:condition="of:is-true-formula(AND(COUNTIF([.$C:.$C]; [.C210])&gt;1;NOT(ISBLANK([.C210]))))" style:apply-style-name="cf150" style:base-cell-address="Акт.C210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11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9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30" table:style-name="ce10">
            <text:p>30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59" table:style-name="ce10">
            <text:p>159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6:0090101:1603</text:p>
          </table:table-cell>
          <table:table-cell office:value-type="float" office:value="90600" table:style-name="ce40">
            <text:p>90 6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6:0090101:1277</text:p>
          </table:table-cell>
          <table:table-cell office:value-type="float" office:value="408710140" table:style-name="ce40">
            <text:p>408 710 14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6:0090101:1604</text:p>
          </table:table-cell>
          <table:table-cell office:value-type="float" office:value="37700" table:style-name="ce40">
            <text:p>37 700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5:0101064:3081</text:p>
          </table:table-cell>
          <table:table-cell office:value-type="float" office:value="14515.32" table:style-name="ce40">
            <text:p>14 515,32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0:0000000:3</text:p>
          </table:table-cell>
          <table:table-cell office:value-type="float" office:value="1970619337.1199999" table:style-name="ce40">
            <text:p>1 970 619 337,12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49:1846</text:p>
          </table:table-cell>
          <table:table-cell office:value-type="float" office:value="7342.34" table:style-name="ce40">
            <text:p>7 342,34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000000:2030</text:p>
          </table:table-cell>
          <table:table-cell office:value-type="float" office:value="10988267.4" table:style-name="ce40">
            <text:p>10 988 267,4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6:0010119:101</text:p>
          </table:table-cell>
          <table:table-cell office:value-type="float" office:value="207667.3" table:style-name="ce40">
            <text:p>207 667,3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71:691</text:p>
          </table:table-cell>
          <table:table-cell office:value-type="float" office:value="315467.13" table:style-name="ce40">
            <text:p>315 467,13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56:2210</text:p>
          </table:table-cell>
          <table:table-cell office:value-type="float" office:value="385049.82" table:style-name="ce40">
            <text:p>385 049,82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55:661</text:p>
          </table:table-cell>
          <table:table-cell office:value-type="float" office:value="98645.55" table:style-name="ce40">
            <text:p>98 645,55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90:1359</text:p>
          </table:table-cell>
          <table:table-cell office:value-type="float" office:value="28486960.219999999" table:style-name="ce40">
            <text:p>28 486 960,22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47:2392</text:p>
          </table:table-cell>
          <table:table-cell office:value-type="float" office:value="298866.75" table:style-name="ce40">
            <text:p>298 866,75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48:150</text:p>
          </table:table-cell>
          <table:table-cell office:value-type="float" office:value="337515" table:style-name="ce40">
            <text:p>337 515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82:01:000001:2710</text:p>
          </table:table-cell>
          <table:table-cell office:value-type="float" office:value="212571.58" table:style-name="ce40">
            <text:p>212 571,58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82:01:000001:2712</text:p>
          </table:table-cell>
          <table:table-cell office:value-type="float" office:value="96528.76" table:style-name="ce40">
            <text:p>96 528,76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08:2781</text:p>
          </table:table-cell>
          <table:table-cell office:value-type="float" office:value="11965756" table:style-name="ce40">
            <text:p>11 965 756,0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1:0010114:6108</text:p>
          </table:table-cell>
          <table:table-cell office:value-type="float" office:value="9666531.8399999999" table:style-name="ce40">
            <text:p>9 666 531,84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82:01:000001:2711</text:p>
          </table:table-cell>
          <table:table-cell office:value-type="float" office:value="742.72" table:style-name="ce40">
            <text:p>742,72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4:0010104:1759</text:p>
          </table:table-cell>
          <table:table-cell office:value-type="float" office:value="313950.56" table:style-name="ce40">
            <text:p>313 950,56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03:49</text:p>
          </table:table-cell>
          <table:table-cell office:value-type="float" office:value="1110037.95" table:style-name="ce40">
            <text:p>1 110 037,95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4:0010104:1758</text:p>
          </table:table-cell>
          <table:table-cell office:value-type="float" office:value="167766.5" table:style-name="ce40">
            <text:p>167 766,5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1:0010123:3020</text:p>
          </table:table-cell>
          <table:table-cell office:value-type="float" office:value="1497754.06" table:style-name="ce40">
            <text:p>1 497 754,06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82:2408</text:p>
          </table:table-cell>
          <table:table-cell office:value-type="float" office:value="602858.56000000006" table:style-name="ce40">
            <text:p>602 858,56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6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82:01:000005:596</text:p>
          </table:table-cell>
          <table:table-cell office:value-type="float" office:value="5188.68" table:style-name="ce40">
            <text:p>5 188,68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06:110</text:p>
          </table:table-cell>
          <table:table-cell office:value-type="float" office:value="334906.23999999999" table:style-name="ce40">
            <text:p>334 906,24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81:207</text:p>
          </table:table-cell>
          <table:table-cell office:value-type="float" office:value="353712.68" table:style-name="ce40">
            <text:p>353 712,68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103:598</text:p>
          </table:table-cell>
          <table:table-cell office:value-type="float" office:value="107419.41" table:style-name="ce40">
            <text:p>107 419,41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02:72</text:p>
          </table:table-cell>
          <table:table-cell office:value-type="float" office:value="1776247.2" table:style-name="ce40">
            <text:p>1 776 247,20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06:6358</text:p>
          </table:table-cell>
          <table:table-cell office:value-type="float" office:value="38705.050000000003" table:style-name="ce40">
            <text:p>38 705,05</text:p>
          </table:table-cell>
          <table:table-cell office:value-type="string" table:style-name="ce13">
            <text:p>10.08.2026</text:p>
          </table:table-cell>
          <table:table-cell office:value-type="string" table:style-name="ce14">
            <text:p>07.08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82:02:000014:26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5:0101047:198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5:0101060:140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5:0101052:52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7:192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84:22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5:0101069:88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6:0070101:114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5:0101050:92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5:0101047:238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26:428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23:312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25:22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26:44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25:29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23:17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9:16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1:0010122:43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26:361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10119:1666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1:0010126:263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26:44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10125:20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1:0010123:3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5:0101003:5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23:18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5:0101064:149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26: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00000:2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22:374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26:45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18:39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25:25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26:19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5:0101005:208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19:46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20:5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25:2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26:46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26:28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25:29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23:5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23:7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23:8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26:45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26:361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23:4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19:47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26:46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26:46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25:158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25:183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26:46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26:45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26:45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26:32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23:296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26:45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23:5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23:7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20:188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26:46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23:276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25:19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26:411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26:35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19:47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25:29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26: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26:11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23:19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23:7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20:27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5:0101008:499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23:13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23:312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20:6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26:46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26:15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25:29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19:46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5:0101003:29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25:21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25:5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23:17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1:0010123:18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22:401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25:29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23:18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23:13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25:29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26:437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19:46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5:0101001:1313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23:302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00000:4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19:48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23:301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19:27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26:45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26:254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25:29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25:31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19:1654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23:19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25:23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25: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26:33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26:45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00000:199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19:12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5:0101001:1313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23:19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26:32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23:85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26:46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23:18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25:3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25:291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19:27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26:46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19:1664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19:47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00000:1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5:0101003:4750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00000:235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25:4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19:47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25:22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20:27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00000:90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23:18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26:361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25:182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24:1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25:29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12:7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1:0010123:201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19:29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23:15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26:457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23:18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26:45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19: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25:28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26:18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25:29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25:17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23:10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5:0101096:6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26:458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6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5:0101089:199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5:0101082:1386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5:0101089:64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5:0101081:315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5:0101089:20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41:05:0101082:1383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5:0101082:1384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5:0101018:472</text:p>
          </table:table-cell>
          <table:table-cell office:value-type="string" table:number-columns-spanned="2" table:number-rows-spanned="1" table:style-name="ce43">
            <text:p>10.08.2026</text:p>
          </table:table-cell>
          <table:covered-table-cell/>
          <table:table-cell office:value-type="string" table:style-name="ce17">
            <text:p>07.08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1E533BAF7200F4A1C5916B85C82F59C2F755DB2C4CA9C65B268AB6B979481424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8353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Ванькова Оксана Сергеевна</dc:creator>
    <meta:creation-date>2020-08-28T10:47:12Z</meta:creation-date>
    <dc:date>2026-08-18T21:59:10Z</dc:date>
    <meta:print-date>2020-11-16T23:29:28Z</meta:print-date>
  </office:meta>
</office:document-meta>
</file>