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41])&gt;1;NOT(ISBLANK([.C41]))))" style:apply-style-name="cf150" style:base-cell-address="Акт.C41"/>
      <style:map style:condition="of:is-true-formula(AND(COUNTIF([.$C:.$C]; [.C41])&gt;1;NOT(ISBLANK([.C41]))))" style:apply-style-name="cf150" style:base-cell-address="Акт.C41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42])&gt;1;NOT(ISBLANK([.C42]))))" style:apply-style-name="cf150" style:base-cell-address="Акт.C42"/>
      <style:map style:condition="of:is-true-formula(AND(COUNTIF([.$C:.$C]; [.C42])&gt;1;NOT(ISBLANK([.C42]))))" style:apply-style-name="cf150" style:base-cell-address="Акт.C42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4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05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7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7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13" table:style-name="ce10">
            <text:p>13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7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8" table:style-name="ce10">
            <text:p>8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8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06:5929</text:p>
          </table:table-cell>
          <table:table-cell office:value-type="float" office:value="66735" table:style-name="ce40">
            <text:p>66 735,00</text:p>
          </table:table-cell>
          <table:table-cell office:value-type="string" table:style-name="ce13">
            <text:p>05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01:13193</text:p>
          </table:table-cell>
          <table:table-cell office:value-type="float" office:value="42450.7" table:style-name="ce40">
            <text:p>42 450,70</text:p>
          </table:table-cell>
          <table:table-cell office:value-type="string" table:style-name="ce13">
            <text:p>05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06:6353</text:p>
          </table:table-cell>
          <table:table-cell office:value-type="float" office:value="59930.400000000001" table:style-name="ce40">
            <text:p>59 930,40</text:p>
          </table:table-cell>
          <table:table-cell office:value-type="string" table:style-name="ce13">
            <text:p>05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8:0010112:945</text:p>
          </table:table-cell>
          <table:table-cell office:value-type="float" office:value="998853.48" table:style-name="ce40">
            <text:p>998 853,48</text:p>
          </table:table-cell>
          <table:table-cell office:value-type="string" table:style-name="ce13">
            <text:p>05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1:0010113:4661</text:p>
          </table:table-cell>
          <table:table-cell office:value-type="float" office:value="23904.44" table:style-name="ce40">
            <text:p>23 904,44</text:p>
          </table:table-cell>
          <table:table-cell office:value-type="string" table:style-name="ce13">
            <text:p>05.08.2026</text:p>
          </table:table-cell>
          <table:table-cell office:value-type="string" table:style-name="ce14">
            <text:p>0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06:6354</text:p>
          </table:table-cell>
          <table:table-cell office:value-type="float" office:value="41202.15" table:style-name="ce40">
            <text:p>41 202,15</text:p>
          </table:table-cell>
          <table:table-cell office:value-type="string" table:style-name="ce13">
            <text:p>05.08.2026</text:p>
          </table:table-cell>
          <table:table-cell office:value-type="string" table:style-name="ce14">
            <text:p>0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6:0010110:1081</text:p>
          </table:table-cell>
          <table:table-cell office:value-type="float" office:value="61912.639999999999" table:style-name="ce40">
            <text:p>61 912,64</text:p>
          </table:table-cell>
          <table:table-cell office:value-type="string" table:style-name="ce13">
            <text:p>05.08.2026</text:p>
          </table:table-cell>
          <table:table-cell office:value-type="string" table:style-name="ce14">
            <text:p>0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54:136</text:p>
          </table:table-cell>
          <table:table-cell office:value-type="float" office:value="180920.95" table:style-name="ce40">
            <text:p>180 920,95</text:p>
          </table:table-cell>
          <table:table-cell office:value-type="string" table:style-name="ce13">
            <text:p>05.08.2026</text:p>
          </table:table-cell>
          <table:table-cell office:value-type="string" table:style-name="ce14">
            <text:p>0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46:367</text:p>
          </table:table-cell>
          <table:table-cell office:value-type="float" office:value="98851.5" table:style-name="ce40">
            <text:p>98 851,50</text:p>
          </table:table-cell>
          <table:table-cell office:value-type="string" table:style-name="ce13">
            <text:p>05.08.2026</text:p>
          </table:table-cell>
          <table:table-cell office:value-type="string" table:style-name="ce14">
            <text:p>0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5:0101054:138</text:p>
          </table:table-cell>
          <table:table-cell office:value-type="float" office:value="176493.2" table:style-name="ce40">
            <text:p>176 493,20</text:p>
          </table:table-cell>
          <table:table-cell office:value-type="string" table:style-name="ce13">
            <text:p>05.08.2026</text:p>
          </table:table-cell>
          <table:table-cell office:value-type="string" table:style-name="ce14">
            <text:p>0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84:82</text:p>
          </table:table-cell>
          <table:table-cell office:value-type="float" office:value="312348.96000000002" table:style-name="ce40">
            <text:p>312 348,96</text:p>
          </table:table-cell>
          <table:table-cell office:value-type="string" table:style-name="ce13">
            <text:p>05.08.2026</text:p>
          </table:table-cell>
          <table:table-cell office:value-type="string" table:style-name="ce14">
            <text:p>0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5:0101044:1271</text:p>
          </table:table-cell>
          <table:table-cell office:value-type="float" office:value="68270" table:style-name="ce40">
            <text:p>68 270,00</text:p>
          </table:table-cell>
          <table:table-cell office:value-type="string" table:style-name="ce13">
            <text:p>05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5:0101044:1265</text:p>
          </table:table-cell>
          <table:table-cell office:value-type="float" office:value="71240.78" table:style-name="ce40">
            <text:p>71 240,78</text:p>
          </table:table-cell>
          <table:table-cell office:value-type="string" table:style-name="ce13">
            <text:p>05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5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5:0101064:1550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01:527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64:1617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8:0010111:1344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55:1231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5:0101054:772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5:0101047:2598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5:0101056:1140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320246DAA22A160B4A893AF39EF36DB4F8D6418D1C62BC0E73A9FCFB8889A4B4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521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Ванькова Оксана Сергеевна</dc:creator>
    <meta:creation-date>2020-08-28T10:47:12Z</meta:creation-date>
    <dc:date>2026-08-16T22:21:22Z</dc:date>
    <meta:print-date>2020-11-16T23:29:28Z</meta:print-date>
  </office:meta>
</office:document-meta>
</file>