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44])&gt;1;NOT(ISBLANK([.C144]))))" style:apply-style-name="cf150" style:base-cell-address="Акт.C144"/>
      <style:map style:condition="of:is-true-formula(AND(COUNTIF([.$C:.$C]; [.C144])&gt;1;NOT(ISBLANK([.C144]))))" style:apply-style-name="cf150" style:base-cell-address="Акт.C14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45])&gt;1;NOT(ISBLANK([.C145]))))" style:apply-style-name="cf150" style:base-cell-address="Акт.C145"/>
      <style:map style:condition="of:is-true-formula(AND(COUNTIF([.$C:.$C]; [.C145])&gt;1;NOT(ISBLANK([.C145]))))" style:apply-style-name="cf150" style:base-cell-address="Акт.C14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4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" table:style-name="ce10">
            <text:p>6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18" table:style-name="ce10">
            <text:p>118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21:590</text:p>
          </table:table-cell>
          <table:table-cell office:value-type="float" office:value="9105900" table:style-name="ce40">
            <text:p>9 105 9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73:982</text:p>
          </table:table-cell>
          <table:table-cell office:value-type="float" office:value="3242400" table:style-name="ce40">
            <text:p>3 242 4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5:2505</text:p>
          </table:table-cell>
          <table:table-cell office:value-type="float" office:value="6870400" table:style-name="ce40">
            <text:p>6 870 4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22:2824</text:p>
          </table:table-cell>
          <table:table-cell office:value-type="float" office:value="3962200" table:style-name="ce40">
            <text:p>3 962 2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82:04:000004:950</text:p>
          </table:table-cell>
          <table:table-cell office:value-type="float" office:value="481400" table:style-name="ce40">
            <text:p>481 4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27:1598</text:p>
          </table:table-cell>
          <table:table-cell office:value-type="float" office:value="3020900" table:style-name="ce40">
            <text:p>3 020 900,00</text:p>
          </table:table-cell>
          <table:table-cell office:value-type="string" table:style-name="ce13">
            <text:p>05.08.2026</text:p>
          </table:table-cell>
          <table:table-cell office:value-type="string" table:style-name="ce14">
            <text:p>03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6:0070101:229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64:216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46:184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5:268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2:0010106:935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2:0010106:925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00000:110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00000:110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00000:158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04:9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00000:161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00000:120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00000:157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00000:125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00000:120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00000:156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00000:123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6:0000000:14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6:0000000:17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6:0000000:9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4:583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1:121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1:121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1:122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1:122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1:122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1:122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1:122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1:122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1:133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00000:103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00000:136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00000:11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00000:117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00000:159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05:146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00000:117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00000:106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00000:136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00000:136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00000:103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6:0010101:11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05:146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00000:141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00000:103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00000:117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00000:11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00000:134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00000:117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00000:161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6:0010101:11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05:145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00000:11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00000:117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00000:158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00000:158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00000:15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00000:158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00000:118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00000:116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5:0101001:1220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00000:12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00000:132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05:165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05:165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05:157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05:157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05:157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05:157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05:157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05:157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05:158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05:158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05:158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05:158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05:158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05:158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05:158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05:158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05:158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05:158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05:159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05:159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05:159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05:159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05:159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05:159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05:159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05:159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05:159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05:159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05:160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05:160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05:160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05:160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05:160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05:160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05:160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05:160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05:160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05:160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7:314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8:124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19:535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18:531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6:2521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05:1642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05:1643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05:164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05:164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05:1646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05:1647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05:1648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05:164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06:139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19:10390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06:145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06:144</text:p>
          </table:table-cell>
          <table:table-cell office:value-type="string" table:number-columns-spanned="2" table:number-rows-spanned="1" table:style-name="ce43">
            <text:p>05.08.2026</text:p>
          </table:table-cell>
          <table:covered-table-cell/>
          <table:table-cell office:value-type="string" table:style-name="ce17">
            <text:p>03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FC0B50D52D2AD26F2BF6EA7F6EDF936B24EE4B434E884F31D6FAACABCB05AE5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1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6T21:44:42Z</dc:date>
    <meta:print-date>2020-11-16T23:29:28Z</meta:print-date>
  </office:meta>
</office:document-meta>
</file>