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1])&gt;1;NOT(ISBLANK([.C71]))))" style:apply-style-name="cf150" style:base-cell-address="Акт.C71"/>
      <style:map style:condition="of:is-true-formula(AND(COUNTIF([.$C:.$C]; [.C71])&gt;1;NOT(ISBLANK([.C71]))))" style:apply-style-name="cf150" style:base-cell-address="Акт.C7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2])&gt;1;NOT(ISBLANK([.C72]))))" style:apply-style-name="cf150" style:base-cell-address="Акт.C72"/>
      <style:map style:condition="of:is-true-formula(AND(COUNTIF([.$C:.$C]; [.C72])&gt;1;NOT(ISBLANK([.C72]))))" style:apply-style-name="cf150" style:base-cell-address="Акт.C7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1" table:style-name="ce10">
            <text:p>21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0" table:style-name="ce10">
            <text:p>3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60:1079</text:p>
          </table:table-cell>
          <table:table-cell office:value-type="float" office:value="216165.12" table:style-name="ce40">
            <text:p>216 165,12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6:1427</text:p>
          </table:table-cell>
          <table:table-cell office:value-type="float" office:value="127265.05" table:style-name="ce40">
            <text:p>127 265,05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4:772</text:p>
          </table:table-cell>
          <table:table-cell office:value-type="float" office:value="416955.6" table:style-name="ce40">
            <text:p>416 955,6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84:227</text:p>
          </table:table-cell>
          <table:table-cell office:value-type="float" office:value="331031.53999999998" table:style-name="ce40">
            <text:p>331 031,54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47:1653</text:p>
          </table:table-cell>
          <table:table-cell office:value-type="float" office:value="197902.74" table:style-name="ce40">
            <text:p>197 902,74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84:257</text:p>
          </table:table-cell>
          <table:table-cell office:value-type="float" office:value="506198" table:style-name="ce40">
            <text:p>506 198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55:2208</text:p>
          </table:table-cell>
          <table:table-cell office:value-type="float" office:value="150463.29" table:style-name="ce40">
            <text:p>150 463,29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18:481</text:p>
          </table:table-cell>
          <table:table-cell office:value-type="float" office:value="4206782.34" table:style-name="ce40">
            <text:p>4 206 782,34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50:1624</text:p>
          </table:table-cell>
          <table:table-cell office:value-type="float" office:value="4935800" table:style-name="ce40">
            <text:p>4 935 800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8:0010111:1795</text:p>
          </table:table-cell>
          <table:table-cell office:value-type="float" office:value="924" table:style-name="ce40">
            <text:p>924,0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18:479</text:p>
          </table:table-cell>
          <table:table-cell office:value-type="float" office:value="4104611.28" table:style-name="ce40">
            <text:p>4 104 611,28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18:478</text:p>
          </table:table-cell>
          <table:table-cell office:value-type="float" office:value="4683580.62" table:style-name="ce40">
            <text:p>4 683 580,62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18:476</text:p>
          </table:table-cell>
          <table:table-cell office:value-type="float" office:value="3845975.36" table:style-name="ce40">
            <text:p>3 845 975,36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18:480</text:p>
          </table:table-cell>
          <table:table-cell office:value-type="float" office:value="4935306.42" table:style-name="ce40">
            <text:p>4 935 306,42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18:477</text:p>
          </table:table-cell>
          <table:table-cell office:value-type="float" office:value="3884968.18" table:style-name="ce40">
            <text:p>3 884 968,18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6:6352</text:p>
          </table:table-cell>
          <table:table-cell office:value-type="float" office:value="67421.7" table:style-name="ce40">
            <text:p>67 421,7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6:5929</text:p>
          </table:table-cell>
          <table:table-cell office:value-type="float" office:value="66739.8" table:style-name="ce40">
            <text:p>66 739,80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000000:1419</text:p>
          </table:table-cell>
          <table:table-cell office:value-type="float" office:value="17471194.649999999" table:style-name="ce40">
            <text:p>17 471 194,65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8:0010110:2116</text:p>
          </table:table-cell>
          <table:table-cell office:value-type="float" office:value="186712.86" table:style-name="ce40">
            <text:p>186 712,86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94:33</text:p>
          </table:table-cell>
          <table:table-cell office:value-type="float" office:value="1699926.99" table:style-name="ce40">
            <text:p>1 699 926,99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13:4127</text:p>
          </table:table-cell>
          <table:table-cell office:value-type="float" office:value="3886453.08" table:style-name="ce40">
            <text:p>3 886 453,08</text:p>
          </table:table-cell>
          <table:table-cell office:value-type="string" table:style-name="ce13">
            <text:p>04.08.2026</text:p>
          </table:table-cell>
          <table:table-cell office:value-type="string" table:style-name="ce14">
            <text:p>02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44:96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6:26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6:261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44:94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44:94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69:174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4:99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47:237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68:106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54:13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44:99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68:105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54:131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54:194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54:98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54:1327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54:99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56:178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49:110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9:0010115:46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5:52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5:7692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5:12560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5:1255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81:31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5:0101081:675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40:469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5:0101001:528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5:0101004:1123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81:94</text:p>
          </table:table-cell>
          <table:table-cell office:value-type="string" table:number-columns-spanned="2" table:number-rows-spanned="1" table:style-name="ce43">
            <text:p>04.08.2026</text:p>
          </table:table-cell>
          <table:covered-table-cell/>
          <table:table-cell office:value-type="string" table:style-name="ce17">
            <text:p>02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41BF3DE75A10322BA20790234295614596C2F7FBEA779AACC90C325011992EB8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9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6T22:14:39Z</dc:date>
    <meta:print-date>2020-11-16T23:29:28Z</meta:print-date>
  </office:meta>
</office:document-meta>
</file>