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97])&gt;1;NOT(ISBLANK([.C297]))))" style:apply-style-name="cf150" style:base-cell-address="Акт.C297"/>
      <style:map style:condition="of:is-true-formula(AND(COUNTIF([.$C:.$C]; [.C297])&gt;1;NOT(ISBLANK([.C297]))))" style:apply-style-name="cf150" style:base-cell-address="Акт.C297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98])&gt;1;NOT(ISBLANK([.C298]))))" style:apply-style-name="cf150" style:base-cell-address="Акт.C298"/>
      <style:map style:condition="of:is-true-formula(AND(COUNTIF([.$C:.$C]; [.C298])&gt;1;NOT(ISBLANK([.C298]))))" style:apply-style-name="cf150" style:base-cell-address="Акт.C29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02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7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9" table:style-name="ce10">
            <text:p>9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68" table:style-name="ce10">
            <text:p>268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8:5062</text:p>
          </table:table-cell>
          <table:table-cell office:value-type="float" office:value="530400" table:style-name="ce40">
            <text:p>530 4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56:3323</text:p>
          </table:table-cell>
          <table:table-cell office:value-type="float" office:value="682500" table:style-name="ce40">
            <text:p>682 5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24:303</text:p>
          </table:table-cell>
          <table:table-cell office:value-type="float" office:value="3420800" table:style-name="ce40">
            <text:p>3 420 8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17:10583</text:p>
          </table:table-cell>
          <table:table-cell office:value-type="float" office:value="2875400" table:style-name="ce40">
            <text:p>2 875 4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71:1794</text:p>
          </table:table-cell>
          <table:table-cell office:value-type="float" office:value="613500" table:style-name="ce40">
            <text:p>613 5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17:2018</text:p>
          </table:table-cell>
          <table:table-cell office:value-type="float" office:value="4267200" table:style-name="ce40">
            <text:p>4 267 2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5:2504</text:p>
          </table:table-cell>
          <table:table-cell office:value-type="float" office:value="22858100" table:style-name="ce40">
            <text:p>22 858 1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71:1795</text:p>
          </table:table-cell>
          <table:table-cell office:value-type="float" office:value="1323600" table:style-name="ce40">
            <text:p>1 323 6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28:1673</text:p>
          </table:table-cell>
          <table:table-cell office:value-type="float" office:value="2512300" table:style-name="ce40">
            <text:p>2 512 3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2:312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12:312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12:312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12:313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12:313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12:312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2:312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12:312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12:313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2:313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2:313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2:312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2:312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12:312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94:78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8:1227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1:36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10:79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0:79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0:79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1:116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0:79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1:68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1:84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8:1371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0:78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10:78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0:24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5:0101056:313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09:96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0:37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1:37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11:117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10:65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01:1220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1:29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0:77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0:68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1:129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0:66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11:102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11:101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1:119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11:30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10:80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09:96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10:68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11:29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0:33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10:22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11:128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10:26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11:32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10:38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11:103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10:21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11:124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11:30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11:101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11:36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19:1607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11:33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8:0010110:23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11:33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10:21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8:0010110:24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11:102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10:65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11:121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11:32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11:126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11:30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11:130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10:73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11:36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10:76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11:29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10:79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11:120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11:30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11:118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10:33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11:120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5:0101069:222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11:104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11:32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11:37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11:32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11:129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11:30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11:37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10:65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11:33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11:121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11:36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11:29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11:36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10:25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11:100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11:37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10:72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10:35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11:35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11:121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10:32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11:32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11:29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11:101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11:104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10:39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10:62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11:122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11:126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11:103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11:129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10:59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11:124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11:33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11:28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11:100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10:32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10:32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11:48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11:48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11:48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11:49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11:49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11:49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11:49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11:49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11:49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11:49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11:49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11:49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11:49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11:50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11:50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11:50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11:50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11:50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11:50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11:50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11:50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11:50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11:50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11:51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11:51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11:51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11:51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11:51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11:51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32:273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10112:313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12:314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12:314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12:315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12:315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12:313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12:315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12:314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19:717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5:0101001:726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5:0101076:31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5:0101008:215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12:315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12:315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12:312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12:313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12:314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10112:314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12:314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5:0101001:1021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12:315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12:315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12:314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12:314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31:64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12:315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12:315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10112:314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10112:315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12:313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12:313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10112:314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11:40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10111:40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10111:41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1:0010111:41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11:41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10111:41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11:41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11:41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10111:41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10111:41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10111:41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10111:41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10111:42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10111:42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1:0010111:42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10111:42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1:0010111:42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10111:42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10111:42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10111:42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10111:42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10111:42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10111:43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10111:43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1:0010111:43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1:0010111:43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1:0010111:43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1:0010111:43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1:0010111:43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1:0010111:43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1:0010111:43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1:0010111:43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1:0010111:44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1:0010111:44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1:0010111:44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1:0010111:44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1:0010111:44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1:0010111:44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1:0010111:44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1:0010111:44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1:0010111:44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1:0010111:44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1:0010111:45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1:0010111:45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1:0010111:45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1:0010111:45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1:0010111:45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1:0010111:45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1:0010111:45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1:0010111:45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1:0010111:45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1:0010111:45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1:0010111:46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1:0010111:46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1:0010111:46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1:0010111:46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1:0010111:46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1:0010111:46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1:0010111:46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1:0010111:46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1:0010111:46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1:0010111:46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1:0010111:47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1:0010111:47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1:0010111:47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1:0010111:47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1:0010111:47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1:0010111:47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1:0010111:47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1:0010111:47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1:0010111:47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1:0010111:47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1:0010111:48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1:0010111:48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1:0010111:48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1:0010111:48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1:0010111:48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1:0010111:48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1:0010111:48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1:0010119:1305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1:0010110:281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1:0010127:421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2:0010106:337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1:0010110:28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831EA10451223F2A397AE9683C7C0E3D2491925762EACC3D3B92B17D90E9AA9E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265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16T21:42:22Z</dc:date>
    <meta:print-date>2020-11-16T23:29:28Z</meta:print-date>
  </office:meta>
</office:document-meta>
</file>