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98])&gt;1;NOT(ISBLANK([.C298]))))" style:apply-style-name="cf150" style:base-cell-address="Акт.C298"/>
      <style:map style:condition="of:is-true-formula(AND(COUNTIF([.$C:.$C]; [.C298])&gt;1;NOT(ISBLANK([.C298]))))" style:apply-style-name="cf150" style:base-cell-address="Акт.C298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99])&gt;1;NOT(ISBLANK([.C299]))))" style:apply-style-name="cf150" style:base-cell-address="Акт.C299"/>
      <style:map style:condition="of:is-true-formula(AND(COUNTIF([.$C:.$C]; [.C299])&gt;1;NOT(ISBLANK([.C299]))))" style:apply-style-name="cf150" style:base-cell-address="Акт.C299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8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7" table:style-name="ce10">
            <text:p>7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71" table:style-name="ce10">
            <text:p>271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55:3376</text:p>
          </table:table-cell>
          <table:table-cell office:value-type="float" office:value="3428400" table:style-name="ce40">
            <text:p>3 428 400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6:6339</text:p>
          </table:table-cell>
          <table:table-cell office:value-type="float" office:value="583600" table:style-name="ce40">
            <text:p>583 600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78:96</text:p>
          </table:table-cell>
          <table:table-cell office:value-type="float" office:value="2045500" table:style-name="ce40">
            <text:p>2 045 500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06:6341</text:p>
          </table:table-cell>
          <table:table-cell office:value-type="float" office:value="611300" table:style-name="ce40">
            <text:p>611 300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54:3347</text:p>
          </table:table-cell>
          <table:table-cell office:value-type="float" office:value="2431600" table:style-name="ce40">
            <text:p>2 431 600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6:6338</text:p>
          </table:table-cell>
          <table:table-cell office:value-type="float" office:value="633200" table:style-name="ce40">
            <text:p>633 200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73:448</text:p>
          </table:table-cell>
          <table:table-cell office:value-type="float" office:value="6528000" table:style-name="ce40">
            <text:p>6 528 000,00</text:p>
          </table:table-cell>
          <table:table-cell office:value-type="string" table:style-name="ce13">
            <text:p>31.07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9:101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01:1117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01:1118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01:1118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01:1118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01:1119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01:1120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01:1121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01:1122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01:1122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01:1123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01:1138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01:1140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01:1172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01:1176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01:1205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01:1224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08:125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6:0010103:12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6:0010103:12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6:0010103:13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6:0010103:23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6:0010103:12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6:0010103:13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6:0010103:13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6:0000000:14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6:0010101:13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6:0000000:36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6:0010103:7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6:0000000:35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6:0000000:6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6:0010101:12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6:0000000:17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00000:159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6:0010103:7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6:0010101:33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6:0010101:12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5:0101004:149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6:0010101:17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6:0010103:23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00000:28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6:0010103:11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6:0010101:16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6:0010101:21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6:0010101:10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6:0010101:20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6:0010101:20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6:0010103:6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6:0010101:13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6:0010101:17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6:0010101:10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6:0010101:12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6:0010101:21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6:0010101:17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6:0010101:18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5:0101032:22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6:0010103:6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6:0010101:12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6:0010103:10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6:0010103:5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6:0010101:33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6:0010103:12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6:0010103:11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6:0010103:46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6:0010101:16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00000:181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00000:28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6:0000000:11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6:0010103:7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6:0010103:6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6:0010101:16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6:0010101:10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6:0010101:16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5:0101032:28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6:0010103:6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04:7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5:0101001:1103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04:7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6:0010103:10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6:0000000:9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6:0010103:19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6:0010103:11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6:0010101:10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6:0010101:11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6:0010101:19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6:0010103:6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6:0010103:10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6:0010101:13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6:0010103:10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6:0010102:90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6:0010101:16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6:0010101:13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6:0010101:11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5:0101032:32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6:0010101:10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6:0010101:17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6:0010101:12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6:0010101:11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6:0010101:11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6:0010101:16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5:0101056:344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6:0010101:16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6:0010103:19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6:0010101:13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6:0010101:16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6:0010101:34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6:0010103:11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6:0010101:17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00000:28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6:0010101:10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6:0010103:10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6:0010103:20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6:0010101:15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6:0010101:11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6:0010101:16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6:0010101:12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6:0010103:6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6:0010101:13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6:0010103:24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6:0010101:11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6:0010103:5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6:0010109:59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6:0010103:18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04:6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6:0010101:13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6:0010101:12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6:0010103:5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6:0010119:14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6:0010101:11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6:0010101:17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6:0010101:11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6:0010101:11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6:0010101:19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20:34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6:0010101:13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6:0010101:17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6:0010101:17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6:0010101:17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6:0010103:7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6:0010101:13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6:0010101:12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6:0010103:10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6:0010103:23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6:0010103:10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6:0010103:46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6:0010101:10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6:0010103:16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6:0010103:7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6:0010101:18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6:0010101:18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6:0010101:19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6:0010101:14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6:0010101:14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6:0010101:14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6:0010101:15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6:0010101:19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6:0010101:19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6:0010103:16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6:0010103:21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6:0010101:14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6:0010101:14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6:0010101:15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6:0010101:15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6:0010101:15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6:0010101:15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6:0010103:8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6:0010103:8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6:0010101:15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6:0010101:15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6:0010101:18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6:0010101:21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28:149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29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6:0010103:16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6:0010103:19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6:0010101:19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6:0010101:20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6:0010101:20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6:0010101:34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6:0010101:13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6:0010101:14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6:0010101:15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6:0010101:15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19:1169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6:0010103:8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6:0010103:8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6:0010101:18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6:0010101:34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6:0010119:19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6:0010119:19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6:0010119:19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6:0010119:19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6:0010101:14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6:0010101:14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6:0010101:18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6:0010101:18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6:0010119:24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6:0010119:25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6:0010103:13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6:0010103:13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6:0010101:19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6:0010101:20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6:0010103:10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6:0010103:10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6:0010103:9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6:0010103:9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6:0010103:9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6:0010103:9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6:0010103:9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6:0010103:9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6:0010103:9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6:0010103:9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6:0010103:9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6:0010103:9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6:0010101:14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6:0010101:14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6:0010101:20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6:0010101:21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6:0010101:19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6:0010103:12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6:0010103:15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6:0010103:15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6:0010103:15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6:0010103:15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6:0010103:15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6:0010103:15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6:0010103:15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6:0010103:15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6:0010103:20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6:0010103:22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6:0010103:22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6:0010101:19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6:0010101:34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6:0010101:19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6:0010101:20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6:0010101:20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6:0010101:21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6:0010101:33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6:0010103:12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6:0010103:12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6:0010103:13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6:0010103:13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6:0010103:13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6:0010103:13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6:0010103:16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6:0010103:17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6:0010103:22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6:0010103:45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6:0010103:456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6:0010103:45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6:0010103:16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6:0010103:12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6:0010103:12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6:0010103:14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6:0010103:14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6:0010103:14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6:0010103:17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6:0010103:172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6:0010103:173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6:0010103:23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6:0010103:24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6:0010103:457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6:0010103:45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6:0010101:18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6:0010101:21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6:0000000:11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6:0010103:74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6:0010103:75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6:0010103:78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6:0010103:79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6:0010103:80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6:0010103:81</text:p>
          </table:table-cell>
          <table:table-cell office:value-type="string" table:number-columns-spanned="2" table:number-rows-spanned="1" table:style-name="ce43">
            <text:p>31.07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474633A7352DE51DA9C3F2B98C9612FB9E3E621072174B4C14B3733DD508507F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264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09T22:56:31Z</dc:date>
    <meta:print-date>2020-11-16T23:29:28Z</meta:print-date>
  </office:meta>
</office:document-meta>
</file>