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936])&gt;1;NOT(ISBLANK([.C936]))))" style:apply-style-name="cf150" style:base-cell-address="Акт.C936"/>
      <style:map style:condition="of:is-true-formula(AND(COUNTIF([.$C:.$C]; [.C936])&gt;1;NOT(ISBLANK([.C936]))))" style:apply-style-name="cf150" style:base-cell-address="Акт.C936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937])&gt;1;NOT(ISBLANK([.C937]))))" style:apply-style-name="cf150" style:base-cell-address="Акт.C937"/>
      <style:map style:condition="of:is-true-formula(AND(COUNTIF([.$C:.$C]; [.C937])&gt;1;NOT(ISBLANK([.C937]))))" style:apply-style-name="cf150" style:base-cell-address="Акт.C937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6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4" table:style-name="ce10">
            <text:p>14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902" table:style-name="ce10">
            <text:p>90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74:267</text:p>
          </table:table-cell>
          <table:table-cell office:value-type="float" office:value="82040700" table:style-name="ce40">
            <text:p>82 040 7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6:0010112:511</text:p>
          </table:table-cell>
          <table:table-cell office:value-type="float" office:value="107100" table:style-name="ce40">
            <text:p>107 1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9:16680</text:p>
          </table:table-cell>
          <table:table-cell office:value-type="float" office:value="1042600" table:style-name="ce40">
            <text:p>1 042 6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4:0010101:382</text:p>
          </table:table-cell>
          <table:table-cell office:value-type="float" office:value="1262100" table:style-name="ce40">
            <text:p>1 262 1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29:5549</text:p>
          </table:table-cell>
          <table:table-cell office:value-type="float" office:value="2032500" table:style-name="ce40">
            <text:p>2 032 5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6:6335</text:p>
          </table:table-cell>
          <table:table-cell office:value-type="float" office:value="837800" table:style-name="ce40">
            <text:p>837 8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4:1837</text:p>
          </table:table-cell>
          <table:table-cell office:value-type="float" office:value="391800" table:style-name="ce40">
            <text:p>391 8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4:0010101:383</text:p>
          </table:table-cell>
          <table:table-cell office:value-type="float" office:value="437100" table:style-name="ce40">
            <text:p>437 1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71:1331</text:p>
          </table:table-cell>
          <table:table-cell office:value-type="float" office:value="2622000" table:style-name="ce40">
            <text:p>2 622 0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2:0010104:589</text:p>
          </table:table-cell>
          <table:table-cell office:value-type="float" office:value="1040300" table:style-name="ce40">
            <text:p>1 040 3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82:01:000001:2101</text:p>
          </table:table-cell>
          <table:table-cell office:value-type="float" office:value="732200" table:style-name="ce40">
            <text:p>732 2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82:01:000001:2027</text:p>
          </table:table-cell>
          <table:table-cell office:value-type="float" office:value="758800" table:style-name="ce40">
            <text:p>758 8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9:0010107:1466</text:p>
          </table:table-cell>
          <table:table-cell office:value-type="float" office:value="931600" table:style-name="ce40">
            <text:p>931 6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9:0010107:1468</text:p>
          </table:table-cell>
          <table:table-cell office:value-type="float" office:value="720100" table:style-name="ce40">
            <text:p>720 100,00</text:p>
          </table:table-cell>
          <table:table-cell office:value-type="string" table:style-name="ce13">
            <text:p>30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6:15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01:113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01:113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01:113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01:113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01:117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01:117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1:117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1:117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01:122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08:29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6:12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50:12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66:5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01:113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7:0010103:26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8:0010110:14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08:3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30:9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30:9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09:8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08:1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9:0000000:2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9:0010111:4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9:0010111:2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8:0000000: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1:12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00000:12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00000:9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00000:12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1:3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00000:12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5:7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9:54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82:01:000005:3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3:29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3:29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00000:9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3:29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00000:9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3:29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00000:9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3:29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2:0000000:2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08:4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09:22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09:16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5:0101076: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09:15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09:13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08: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09:20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16:151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30:4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09:15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2:0010104:5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08: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08: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08: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09:17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08: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08: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08: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08: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09:19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09:17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08: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09:20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09:24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09:16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09:15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08: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08: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09:15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00000:5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08: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08: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09:15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09:16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09:15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09:15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09:17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09:17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08: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09:17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08: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09:22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09:10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09:22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09:20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09:21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09:15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08: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09:15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08: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08: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09:17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09:19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09:15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07: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07: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09:17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08: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08: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09:10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08: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09:19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09:21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09:15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5:0101095:3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08: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09:21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09:18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08: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09:25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09:17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09:22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08: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09:22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09:16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09:25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09:25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08: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09:15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09:25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08: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09:15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09:6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08: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09:15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09:24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08:6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09:15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08: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09:15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09:15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08: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09:17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08: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09:17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07: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08: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09:15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09:17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09:16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09:15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09:22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09:24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00000:5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16:121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16:121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16:126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16:127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16:133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16:13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16:139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16:151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16:160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16:163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16:163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16:167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16:174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16:174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16:175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16:178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16:178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16:179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16:182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16:18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16:18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16:18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16:18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16:18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16:188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16:18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16:189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16:189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16:19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16:19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16:19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16:19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16:19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16:20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16:20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16:20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09:25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5:0101095:5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09:17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08:4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08:4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08:4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08:4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08:2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08:2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08:3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08:3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08:3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08:3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09:12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09:12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09:13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09:13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09:13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09:13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09:13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09:13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09:14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09:14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09:14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09:14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09:14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09:14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09:14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09:14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09:14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09:14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09:14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09:15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09:15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09:15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09:15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09:15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09:15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09:15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09:15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09:15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09:15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09:15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09:15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09:15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09:16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09:16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09:16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09:16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09:16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09:16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09:16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09:17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09:17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09:17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09:17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09:17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09:17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09:17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09:17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09:17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09:17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09:17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09:17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09:17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09:17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09:17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08:2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08:2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08:2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08:2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08:2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2:0010108:56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2:0010106:87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2:0010108:24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2:0010106:78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07: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07: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07: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07: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08:2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08:2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08:2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08:2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08:2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1:0010108:2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09:12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09:13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10109:13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10109:13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10109:13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09:13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09:13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10109:13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10109:13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09:13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10109:14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09:14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09:14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09:14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09:14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09:14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09:14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09:14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09:14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10109:14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09:15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09:15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09:15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10109:15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10109:15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10109:15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09:15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09:15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10109:15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09:16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09:16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10109:16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09:16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09:16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09:17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10109:17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09:17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10109:17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10109:17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10109:17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09:17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09:17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09:17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09:17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09:17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09:17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09:17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10109:17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10109:17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09:17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09:17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09:17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09:17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10109:17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8:0010113:14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16:181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7:0010103:26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08:3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1:0010108:3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10108:3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08:3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08:3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10108:3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10108:3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08:3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08:2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10108:2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08:2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08:2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10108:1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08:1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08:1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10108:1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08:1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10108:1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08:1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08:1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08:1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1:0010108:1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08:1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08:1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10108:1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08:1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08:1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08:1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08:1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10108:1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1:0010108:1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08:1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10108:1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08:1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10108:1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10108:2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08:2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08:2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08:2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10108:2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08:2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08:2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08:2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08:2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08:2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08:2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08:2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08:2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08:2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10108:2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08:2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10108:2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08:2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08:2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08:2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10108:2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08:2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08:2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08:2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08:2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08:2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08:2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10108:2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08:2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10108:4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08:4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08:4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08:4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08:4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08:4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08:4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10108:4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08:4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10108:4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08:4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08:4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08:4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08:4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08:4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10108:4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10108:4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10108:47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08:4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08:4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10108:4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10108:4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08:4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10108:4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10108:4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10108:4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10108:4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10109:12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1:0010109:13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1:0010109:13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1:0010109:13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1:0010109:13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1:0010109:13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1:0010109:13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1:0010109:13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1:0010109:13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1:0010109:13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1:0010109:13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09:13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1:0010109:14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1:0010109:14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1:0010109:14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1:0010109:14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1:0010109:14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1:0010109:14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1:0010109:14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1:0010109:14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1:0010109:14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1:0010109:14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1:0010109:14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1:0010109:14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1:0010109:14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1:0010109:15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1:0010109:15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1:0010109:15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1:0010109:15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1:0010109:15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1:0010109:15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1:0010109:15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1:0010109:15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1:0010109:15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1:0010109:15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1:0010109:15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1:0010109:15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1:0010109:15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1:0010109:16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1:0010109:16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1:0010109:16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1:0010109:16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41:01:0010109:16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41:01:0010109:16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41:01:0010109:16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41:01:0010109:16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1:0010109:16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1:0010109:16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1:0010109:16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1:0010109:16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1:0010109:16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1:0010109:16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1:0010109:16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1:0010109:16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1:0010109:16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1:0010109:16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1:0010109:16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1:0010109:16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1:0010109:16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1:0010109:16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1:0010108:2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1:0010108:2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1:0010108:2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1:0010108:4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1:0010109:17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1:0010109:17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1:0010109:17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1:0010108:3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1:0010108:3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1:0010108:3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1:0010108:3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1:0010108:1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1:0010108:1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1:0010108:1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1:0010108:1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1:0010108:1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1:0010108:1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1:0010108:1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1:0010108:1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1:0010108:1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1:0010108:1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1:0010108:1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1:0010108:1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1:0010108:1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1:0010108:1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1:0010108:1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1:0010108:1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1:0010108:1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1:0010108:1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1:0010108:1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1:0010108:1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1:0010108:1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1:0010108:1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1:0010108:1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1:0010108:4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1:0010108:4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1:0010108:4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1:0010108:4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1:0010108:4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1:0010108:4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1:0010108:4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1:0010108:4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1:0010108:4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1:0010108:4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1:0010108: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1:0010108: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1:0010108: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1:0010108: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1:0010108: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1:0010108: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1:0010108: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1:0010107: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1:0010107: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1:0010107: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1:0010107: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1:0010109:20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1:0010109:20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1:0010109:20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1:0010109:20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1:0010109:20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1:0010109:20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1:0010109:20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1:0010109:20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1:0010109:20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1:0010109:20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1:0010109:20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1:0010109:20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1:0010109:20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1:0010109:20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1:0010109:20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1:0010109:20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1:0010109:20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1:0010109:20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1:0010109:20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1:0010109:20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1:0010109:20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1:0010109:20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1:0010108:4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1:0010108:4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1:0010108:4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1:0010108:4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1:0010108:4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1:0010108:4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1:0010108:4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1:0010108:4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1:0010108:4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1:0010108:4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1:0010108:4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1:0010108:4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1:0010108:4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1:0010108:4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1:0010108:4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1:0010108:4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1:0010108:4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1:0010108:4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1:0010108:4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1:0010108:4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1:0010108:4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1:0010108:4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1:0010108:4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1:0010108:27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1:0010108:2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1:0010109:19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1:0010109:20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1:0010109:20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1:0010109:20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1:0010109:20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1:0010109:20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1:0010109:20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1:0010109:20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1:0010109:20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1:0010109:20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1:0010109:20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1:0010109:20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1:0010109:20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1:0010109:20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1:0010109:20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1:0010109:20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1:0010109:202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1:0010109:20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1:0010109:202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1:0010109:202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1:0010109:20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1:0010109:20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1:0010109:20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1:0010109:20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1:0010109:20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1:0010109:20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1:0010109:20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1:0010109:20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1:0010109:20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1:0010109:20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1:0010109:20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1:0010108:3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1:0010108:3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1:0010108:3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1:0010108:3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1:0010108:3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1:0010108:3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1:0010108:3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1:0010108:3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1:0010108:3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1:0010108:3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1:0010108:3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1:0010108:3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1:0010108:3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1:0010108:3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1:0010108:3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1:0010108:3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1:0010108:3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1:0010108:3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1:0010108:3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1:0010108:3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1:0010109:12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1:0010109:12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1:0010109:13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1:0010109:13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1:0010109:13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1:0010109:13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1:0010109:13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1:0010109:13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1:0010109:13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1:0010109:13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1:0010109:13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1:0010109:136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1:0010109:13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1:0010109:13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1:0010109:13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1:0010109:13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1:0010109:13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1:0010109:13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1:0010109:13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1:0010109:13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1:0010109:13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1:0010109:14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1:0010109:14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1:0010109:14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1:0010109:14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1:0010109:14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1:0010109:14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1:0010109:14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1:0010109:14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1:0010109:14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1:0010109:14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1:0010109:14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1:0010109:14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1:0010109:14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1:0010109:14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1:0010109:14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1:0010109:14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1:0010109:14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1:0010109:14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1:0010109:14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1:0010109:14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1:0010109:14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1:0010109:14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1:0010109:14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1:0010109:14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1:0010109:14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1:0010109:14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1:0010109:14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1:0010109:14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1:0010109:14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1:0010109:14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1:0010109:15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1:0010109:15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1:0010109:152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1:0010109:152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1:0010109:153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1:0010109:153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1:0010109:15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1:0010109:157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1:0010109:15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1:0010109:16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1:0010109:16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1:0010109:16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1:0010109:16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1:0010109:16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1:0010109:16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1:0010109:16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1:0010109:16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1:0010109:16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1:0010109:16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1:0010109:16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1:0010109:16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1:0010109:16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1:0010109:16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1:0010109:16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1:0010109:16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1:0010109:17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1:0010109:17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1:0010109:17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1:0010108:2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1:0010108:2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1:0010108:13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1:0010108:1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1:0010108:13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1:0010108:14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1:0010108:2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1:0010108:2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1:0010108:2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1:0010108:13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1:0010108:13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1:0010108:13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1:0010108:13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1:0010108:2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1:0010108:2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1:0010108:2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1:0010108:2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10108:2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10108:2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10108:2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10108:2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10108:2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10108:3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10108:3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10108:3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10108:3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10108:3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10108:3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10108:3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10108:3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10108:3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10108:3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10108:3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10108:3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10108:3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10108:3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10108:3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10108:14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10108:14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10108:1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10108:1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07: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4" table:style-name="ce10">
            <text:p>754</text:p>
          </table:table-cell>
          <table:table-cell office:value-type="string" table:style-name="ce10">
            <text:p>41:01:0010107: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5" table:style-name="ce10">
            <text:p>755</text:p>
          </table:table-cell>
          <table:table-cell office:value-type="string" table:style-name="ce10">
            <text:p>41:01:0010107: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6" table:style-name="ce10">
            <text:p>756</text:p>
          </table:table-cell>
          <table:table-cell office:value-type="string" table:style-name="ce10">
            <text:p>41:01:0010107: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7" table:style-name="ce10">
            <text:p>757</text:p>
          </table:table-cell>
          <table:table-cell office:value-type="string" table:style-name="ce10">
            <text:p>41:01:0010108:14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8" table:style-name="ce10">
            <text:p>758</text:p>
          </table:table-cell>
          <table:table-cell office:value-type="string" table:style-name="ce10">
            <text:p>41:01:0010108:15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9" table:style-name="ce10">
            <text:p>759</text:p>
          </table:table-cell>
          <table:table-cell office:value-type="string" table:style-name="ce10">
            <text:p>41:01:0010108:15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0" table:style-name="ce10">
            <text:p>760</text:p>
          </table:table-cell>
          <table:table-cell office:value-type="string" table:style-name="ce10">
            <text:p>41:01:0010108:15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1" table:style-name="ce10">
            <text:p>761</text:p>
          </table:table-cell>
          <table:table-cell office:value-type="string" table:style-name="ce10">
            <text:p>41:01:0010108:1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2" table:style-name="ce10">
            <text:p>762</text:p>
          </table:table-cell>
          <table:table-cell office:value-type="string" table:style-name="ce10">
            <text:p>41:01:0010108:15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3" table:style-name="ce10">
            <text:p>763</text:p>
          </table:table-cell>
          <table:table-cell office:value-type="string" table:style-name="ce10">
            <text:p>41:01:0010108:1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4" table:style-name="ce10">
            <text:p>764</text:p>
          </table:table-cell>
          <table:table-cell office:value-type="string" table:style-name="ce10">
            <text:p>41:01:0010108:1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5" table:style-name="ce10">
            <text:p>765</text:p>
          </table:table-cell>
          <table:table-cell office:value-type="string" table:style-name="ce10">
            <text:p>41:01:0010108:1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6" table:style-name="ce10">
            <text:p>766</text:p>
          </table:table-cell>
          <table:table-cell office:value-type="string" table:style-name="ce10">
            <text:p>41:01:0010108:1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7" table:style-name="ce10">
            <text:p>767</text:p>
          </table:table-cell>
          <table:table-cell office:value-type="string" table:style-name="ce10">
            <text:p>41:01:0010108:15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8" table:style-name="ce10">
            <text:p>768</text:p>
          </table:table-cell>
          <table:table-cell office:value-type="string" table:style-name="ce10">
            <text:p>41:01:0010108:16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9" table:style-name="ce10">
            <text:p>769</text:p>
          </table:table-cell>
          <table:table-cell office:value-type="string" table:style-name="ce10">
            <text:p>41:01:0010108:1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0" table:style-name="ce10">
            <text:p>770</text:p>
          </table:table-cell>
          <table:table-cell office:value-type="string" table:style-name="ce10">
            <text:p>41:01:0010108:1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1" table:style-name="ce10">
            <text:p>771</text:p>
          </table:table-cell>
          <table:table-cell office:value-type="string" table:style-name="ce10">
            <text:p>41:01:0010108:4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2" table:style-name="ce10">
            <text:p>772</text:p>
          </table:table-cell>
          <table:table-cell office:value-type="string" table:style-name="ce10">
            <text:p>41:01:0010108:4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3" table:style-name="ce10">
            <text:p>773</text:p>
          </table:table-cell>
          <table:table-cell office:value-type="string" table:style-name="ce10">
            <text:p>41:01:0010108:2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4" table:style-name="ce10">
            <text:p>774</text:p>
          </table:table-cell>
          <table:table-cell office:value-type="string" table:style-name="ce10">
            <text:p>41:01:0010108:2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5" table:style-name="ce10">
            <text:p>775</text:p>
          </table:table-cell>
          <table:table-cell office:value-type="string" table:style-name="ce10">
            <text:p>41:01:0010108:2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6" table:style-name="ce10">
            <text:p>776</text:p>
          </table:table-cell>
          <table:table-cell office:value-type="string" table:style-name="ce10">
            <text:p>41:01:0010108:2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7" table:style-name="ce10">
            <text:p>777</text:p>
          </table:table-cell>
          <table:table-cell office:value-type="string" table:style-name="ce10">
            <text:p>41:01:0010108:2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8" table:style-name="ce10">
            <text:p>778</text:p>
          </table:table-cell>
          <table:table-cell office:value-type="string" table:style-name="ce10">
            <text:p>41:01:0010108:2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9" table:style-name="ce10">
            <text:p>779</text:p>
          </table:table-cell>
          <table:table-cell office:value-type="string" table:style-name="ce10">
            <text:p>41:01:0010108:3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0" table:style-name="ce10">
            <text:p>780</text:p>
          </table:table-cell>
          <table:table-cell office:value-type="string" table:style-name="ce10">
            <text:p>41:01:0010108:3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1" table:style-name="ce10">
            <text:p>781</text:p>
          </table:table-cell>
          <table:table-cell office:value-type="string" table:style-name="ce10">
            <text:p>41:01:0010108:3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2" table:style-name="ce10">
            <text:p>782</text:p>
          </table:table-cell>
          <table:table-cell office:value-type="string" table:style-name="ce10">
            <text:p>41:01:0010108:3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3" table:style-name="ce10">
            <text:p>783</text:p>
          </table:table-cell>
          <table:table-cell office:value-type="string" table:style-name="ce10">
            <text:p>41:01:0010108:14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4" table:style-name="ce10">
            <text:p>784</text:p>
          </table:table-cell>
          <table:table-cell office:value-type="string" table:style-name="ce10">
            <text:p>41:01:0010108:14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5" table:style-name="ce10">
            <text:p>785</text:p>
          </table:table-cell>
          <table:table-cell office:value-type="string" table:style-name="ce10">
            <text:p>41:01:0010108:14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6" table:style-name="ce10">
            <text:p>786</text:p>
          </table:table-cell>
          <table:table-cell office:value-type="string" table:style-name="ce10">
            <text:p>41:01:0010108:14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7" table:style-name="ce10">
            <text:p>787</text:p>
          </table:table-cell>
          <table:table-cell office:value-type="string" table:style-name="ce10">
            <text:p>41:01:0010108:3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8" table:style-name="ce10">
            <text:p>788</text:p>
          </table:table-cell>
          <table:table-cell office:value-type="string" table:style-name="ce10">
            <text:p>41:01:0010108:3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9" table:style-name="ce10">
            <text:p>789</text:p>
          </table:table-cell>
          <table:table-cell office:value-type="string" table:style-name="ce10">
            <text:p>41:01:0010108:31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0" table:style-name="ce10">
            <text:p>790</text:p>
          </table:table-cell>
          <table:table-cell office:value-type="string" table:style-name="ce10">
            <text:p>41:01:0010108:31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1" table:style-name="ce10">
            <text:p>791</text:p>
          </table:table-cell>
          <table:table-cell office:value-type="string" table:style-name="ce10">
            <text:p>41:01:0010109:12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2" table:style-name="ce10">
            <text:p>792</text:p>
          </table:table-cell>
          <table:table-cell office:value-type="string" table:style-name="ce10">
            <text:p>41:01:0010109:12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3" table:style-name="ce10">
            <text:p>793</text:p>
          </table:table-cell>
          <table:table-cell office:value-type="string" table:style-name="ce10">
            <text:p>41:01:0010109:132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4" table:style-name="ce10">
            <text:p>794</text:p>
          </table:table-cell>
          <table:table-cell office:value-type="string" table:style-name="ce10">
            <text:p>41:01:0010109:13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5" table:style-name="ce10">
            <text:p>795</text:p>
          </table:table-cell>
          <table:table-cell office:value-type="string" table:style-name="ce10">
            <text:p>41:01:0010109:134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6" table:style-name="ce10">
            <text:p>796</text:p>
          </table:table-cell>
          <table:table-cell office:value-type="string" table:style-name="ce10">
            <text:p>41:01:0010109:135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7" table:style-name="ce10">
            <text:p>797</text:p>
          </table:table-cell>
          <table:table-cell office:value-type="string" table:style-name="ce10">
            <text:p>41:01:0010109:13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8" table:style-name="ce10">
            <text:p>798</text:p>
          </table:table-cell>
          <table:table-cell office:value-type="string" table:style-name="ce10">
            <text:p>41:01:0010109:13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9" table:style-name="ce10">
            <text:p>799</text:p>
          </table:table-cell>
          <table:table-cell office:value-type="string" table:style-name="ce10">
            <text:p>41:01:0010109:13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0" table:style-name="ce10">
            <text:p>800</text:p>
          </table:table-cell>
          <table:table-cell office:value-type="string" table:style-name="ce10">
            <text:p>41:01:0010109:13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1" table:style-name="ce10">
            <text:p>801</text:p>
          </table:table-cell>
          <table:table-cell office:value-type="string" table:style-name="ce10">
            <text:p>41:01:0010109:13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2" table:style-name="ce10">
            <text:p>802</text:p>
          </table:table-cell>
          <table:table-cell office:value-type="string" table:style-name="ce10">
            <text:p>41:01:0010109:13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3" table:style-name="ce10">
            <text:p>803</text:p>
          </table:table-cell>
          <table:table-cell office:value-type="string" table:style-name="ce10">
            <text:p>41:01:0010109:13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4" table:style-name="ce10">
            <text:p>804</text:p>
          </table:table-cell>
          <table:table-cell office:value-type="string" table:style-name="ce10">
            <text:p>41:01:0010109:13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5" table:style-name="ce10">
            <text:p>805</text:p>
          </table:table-cell>
          <table:table-cell office:value-type="string" table:style-name="ce10">
            <text:p>41:01:0010109:13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6" table:style-name="ce10">
            <text:p>806</text:p>
          </table:table-cell>
          <table:table-cell office:value-type="string" table:style-name="ce10">
            <text:p>41:01:0010109:13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7" table:style-name="ce10">
            <text:p>807</text:p>
          </table:table-cell>
          <table:table-cell office:value-type="string" table:style-name="ce10">
            <text:p>41:01:0010109:14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8" table:style-name="ce10">
            <text:p>808</text:p>
          </table:table-cell>
          <table:table-cell office:value-type="string" table:style-name="ce10">
            <text:p>41:01:0010109:143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9" table:style-name="ce10">
            <text:p>809</text:p>
          </table:table-cell>
          <table:table-cell office:value-type="string" table:style-name="ce10">
            <text:p>41:01:0010109:14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0" table:style-name="ce10">
            <text:p>810</text:p>
          </table:table-cell>
          <table:table-cell office:value-type="string" table:style-name="ce10">
            <text:p>41:01:0010109:145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1" table:style-name="ce10">
            <text:p>811</text:p>
          </table:table-cell>
          <table:table-cell office:value-type="string" table:style-name="ce10">
            <text:p>41:01:0010109:145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2" table:style-name="ce10">
            <text:p>812</text:p>
          </table:table-cell>
          <table:table-cell office:value-type="string" table:style-name="ce10">
            <text:p>41:01:0010109:145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3" table:style-name="ce10">
            <text:p>813</text:p>
          </table:table-cell>
          <table:table-cell office:value-type="string" table:style-name="ce10">
            <text:p>41:01:0010109:14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4" table:style-name="ce10">
            <text:p>814</text:p>
          </table:table-cell>
          <table:table-cell office:value-type="string" table:style-name="ce10">
            <text:p>41:01:0010109:14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5" table:style-name="ce10">
            <text:p>815</text:p>
          </table:table-cell>
          <table:table-cell office:value-type="string" table:style-name="ce10">
            <text:p>41:01:0010109:14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6" table:style-name="ce10">
            <text:p>816</text:p>
          </table:table-cell>
          <table:table-cell office:value-type="string" table:style-name="ce10">
            <text:p>41:01:0010109:14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7" table:style-name="ce10">
            <text:p>817</text:p>
          </table:table-cell>
          <table:table-cell office:value-type="string" table:style-name="ce10">
            <text:p>41:01:0010109:14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8" table:style-name="ce10">
            <text:p>818</text:p>
          </table:table-cell>
          <table:table-cell office:value-type="string" table:style-name="ce10">
            <text:p>41:01:0010109:14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9" table:style-name="ce10">
            <text:p>819</text:p>
          </table:table-cell>
          <table:table-cell office:value-type="string" table:style-name="ce10">
            <text:p>41:01:0010109:14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0" table:style-name="ce10">
            <text:p>820</text:p>
          </table:table-cell>
          <table:table-cell office:value-type="string" table:style-name="ce10">
            <text:p>41:01:0010109:14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1" table:style-name="ce10">
            <text:p>821</text:p>
          </table:table-cell>
          <table:table-cell office:value-type="string" table:style-name="ce10">
            <text:p>41:01:0010109:15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2" table:style-name="ce10">
            <text:p>822</text:p>
          </table:table-cell>
          <table:table-cell office:value-type="string" table:style-name="ce10">
            <text:p>41:01:0010109:15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3" table:style-name="ce10">
            <text:p>823</text:p>
          </table:table-cell>
          <table:table-cell office:value-type="string" table:style-name="ce10">
            <text:p>41:01:0010109:15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4" table:style-name="ce10">
            <text:p>824</text:p>
          </table:table-cell>
          <table:table-cell office:value-type="string" table:style-name="ce10">
            <text:p>41:01:0010109:15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5" table:style-name="ce10">
            <text:p>825</text:p>
          </table:table-cell>
          <table:table-cell office:value-type="string" table:style-name="ce10">
            <text:p>41:01:0010109:15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6" table:style-name="ce10">
            <text:p>826</text:p>
          </table:table-cell>
          <table:table-cell office:value-type="string" table:style-name="ce10">
            <text:p>41:01:0010109:15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7" table:style-name="ce10">
            <text:p>827</text:p>
          </table:table-cell>
          <table:table-cell office:value-type="string" table:style-name="ce10">
            <text:p>41:01:0010109:153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8" table:style-name="ce10">
            <text:p>828</text:p>
          </table:table-cell>
          <table:table-cell office:value-type="string" table:style-name="ce10">
            <text:p>41:01:0010109:15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9" table:style-name="ce10">
            <text:p>829</text:p>
          </table:table-cell>
          <table:table-cell office:value-type="string" table:style-name="ce10">
            <text:p>41:01:0010109:161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0" table:style-name="ce10">
            <text:p>830</text:p>
          </table:table-cell>
          <table:table-cell office:value-type="string" table:style-name="ce10">
            <text:p>41:01:0010109:162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1" table:style-name="ce10">
            <text:p>831</text:p>
          </table:table-cell>
          <table:table-cell office:value-type="string" table:style-name="ce10">
            <text:p>41:01:0010109:162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2" table:style-name="ce10">
            <text:p>832</text:p>
          </table:table-cell>
          <table:table-cell office:value-type="string" table:style-name="ce10">
            <text:p>41:01:0010109:162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3" table:style-name="ce10">
            <text:p>833</text:p>
          </table:table-cell>
          <table:table-cell office:value-type="string" table:style-name="ce10">
            <text:p>41:01:0010109:162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4" table:style-name="ce10">
            <text:p>834</text:p>
          </table:table-cell>
          <table:table-cell office:value-type="string" table:style-name="ce10">
            <text:p>41:01:0010109:164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5" table:style-name="ce10">
            <text:p>835</text:p>
          </table:table-cell>
          <table:table-cell office:value-type="string" table:style-name="ce10">
            <text:p>41:01:0010109:166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6" table:style-name="ce10">
            <text:p>836</text:p>
          </table:table-cell>
          <table:table-cell office:value-type="string" table:style-name="ce10">
            <text:p>41:01:0010109:17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7" table:style-name="ce10">
            <text:p>837</text:p>
          </table:table-cell>
          <table:table-cell office:value-type="string" table:style-name="ce10">
            <text:p>41:01:0010109:17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8" table:style-name="ce10">
            <text:p>838</text:p>
          </table:table-cell>
          <table:table-cell office:value-type="string" table:style-name="ce10">
            <text:p>41:01:0010109:17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9" table:style-name="ce10">
            <text:p>839</text:p>
          </table:table-cell>
          <table:table-cell office:value-type="string" table:style-name="ce10">
            <text:p>41:01:0010109:17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0" table:style-name="ce10">
            <text:p>840</text:p>
          </table:table-cell>
          <table:table-cell office:value-type="string" table:style-name="ce10">
            <text:p>41:01:0010109:17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1" table:style-name="ce10">
            <text:p>841</text:p>
          </table:table-cell>
          <table:table-cell office:value-type="string" table:style-name="ce10">
            <text:p>41:01:0010109:17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2" table:style-name="ce10">
            <text:p>842</text:p>
          </table:table-cell>
          <table:table-cell office:value-type="string" table:style-name="ce10">
            <text:p>41:01:0010109:17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3" table:style-name="ce10">
            <text:p>843</text:p>
          </table:table-cell>
          <table:table-cell office:value-type="string" table:style-name="ce10">
            <text:p>41:01:0010109:17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4" table:style-name="ce10">
            <text:p>844</text:p>
          </table:table-cell>
          <table:table-cell office:value-type="string" table:style-name="ce10">
            <text:p>41:01:0010109:17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5" table:style-name="ce10">
            <text:p>845</text:p>
          </table:table-cell>
          <table:table-cell office:value-type="string" table:style-name="ce10">
            <text:p>41:01:0010109:177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6" table:style-name="ce10">
            <text:p>846</text:p>
          </table:table-cell>
          <table:table-cell office:value-type="string" table:style-name="ce10">
            <text:p>41:01:0010109:17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7" table:style-name="ce10">
            <text:p>847</text:p>
          </table:table-cell>
          <table:table-cell office:value-type="string" table:style-name="ce10">
            <text:p>41:01:0010109:195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8" table:style-name="ce10">
            <text:p>848</text:p>
          </table:table-cell>
          <table:table-cell office:value-type="string" table:style-name="ce10">
            <text:p>41:01:0010109:20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9" table:style-name="ce10">
            <text:p>849</text:p>
          </table:table-cell>
          <table:table-cell office:value-type="string" table:style-name="ce10">
            <text:p>41:01:0010108:36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0" table:style-name="ce10">
            <text:p>850</text:p>
          </table:table-cell>
          <table:table-cell office:value-type="string" table:style-name="ce10">
            <text:p>41:01:0010108:36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1" table:style-name="ce10">
            <text:p>851</text:p>
          </table:table-cell>
          <table:table-cell office:value-type="string" table:style-name="ce10">
            <text:p>41:01:0010108:36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2" table:style-name="ce10">
            <text:p>852</text:p>
          </table:table-cell>
          <table:table-cell office:value-type="string" table:style-name="ce10">
            <text:p>41:01:0010108:36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3" table:style-name="ce10">
            <text:p>853</text:p>
          </table:table-cell>
          <table:table-cell office:value-type="string" table:style-name="ce10">
            <text:p>41:01:0010108:36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4" table:style-name="ce10">
            <text:p>854</text:p>
          </table:table-cell>
          <table:table-cell office:value-type="string" table:style-name="ce10">
            <text:p>41:01:0010108:36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5" table:style-name="ce10">
            <text:p>855</text:p>
          </table:table-cell>
          <table:table-cell office:value-type="string" table:style-name="ce10">
            <text:p>41:01:0010108:36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6" table:style-name="ce10">
            <text:p>856</text:p>
          </table:table-cell>
          <table:table-cell office:value-type="string" table:style-name="ce10">
            <text:p>41:01:0010108:37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7" table:style-name="ce10">
            <text:p>857</text:p>
          </table:table-cell>
          <table:table-cell office:value-type="string" table:style-name="ce10">
            <text:p>41:01:0010108:37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8" table:style-name="ce10">
            <text:p>858</text:p>
          </table:table-cell>
          <table:table-cell office:value-type="string" table:style-name="ce10">
            <text:p>41:01:0010108:37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9" table:style-name="ce10">
            <text:p>859</text:p>
          </table:table-cell>
          <table:table-cell office:value-type="string" table:style-name="ce10">
            <text:p>41:01:0010108:37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0" table:style-name="ce10">
            <text:p>860</text:p>
          </table:table-cell>
          <table:table-cell office:value-type="string" table:style-name="ce10">
            <text:p>41:01:0010108:37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1" table:style-name="ce10">
            <text:p>861</text:p>
          </table:table-cell>
          <table:table-cell office:value-type="string" table:style-name="ce10">
            <text:p>41:01:0010108:37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2" table:style-name="ce10">
            <text:p>862</text:p>
          </table:table-cell>
          <table:table-cell office:value-type="string" table:style-name="ce10">
            <text:p>41:01:0010108:37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3" table:style-name="ce10">
            <text:p>863</text:p>
          </table:table-cell>
          <table:table-cell office:value-type="string" table:style-name="ce10">
            <text:p>41:01:0010108:37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4" table:style-name="ce10">
            <text:p>864</text:p>
          </table:table-cell>
          <table:table-cell office:value-type="string" table:style-name="ce10">
            <text:p>41:01:0010108:37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5" table:style-name="ce10">
            <text:p>865</text:p>
          </table:table-cell>
          <table:table-cell office:value-type="string" table:style-name="ce10">
            <text:p>41:01:0010108:37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6" table:style-name="ce10">
            <text:p>866</text:p>
          </table:table-cell>
          <table:table-cell office:value-type="string" table:style-name="ce10">
            <text:p>41:01:0010108:38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7" table:style-name="ce10">
            <text:p>867</text:p>
          </table:table-cell>
          <table:table-cell office:value-type="string" table:style-name="ce10">
            <text:p>41:01:0010108:38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8" table:style-name="ce10">
            <text:p>868</text:p>
          </table:table-cell>
          <table:table-cell office:value-type="string" table:style-name="ce10">
            <text:p>41:01:0010108:38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9" table:style-name="ce10">
            <text:p>869</text:p>
          </table:table-cell>
          <table:table-cell office:value-type="string" table:style-name="ce10">
            <text:p>41:01:0010108:38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0" table:style-name="ce10">
            <text:p>870</text:p>
          </table:table-cell>
          <table:table-cell office:value-type="string" table:style-name="ce10">
            <text:p>41:01:0010108:38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1" table:style-name="ce10">
            <text:p>871</text:p>
          </table:table-cell>
          <table:table-cell office:value-type="string" table:style-name="ce10">
            <text:p>41:01:0010108:38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2" table:style-name="ce10">
            <text:p>872</text:p>
          </table:table-cell>
          <table:table-cell office:value-type="string" table:style-name="ce10">
            <text:p>41:01:0010108:38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3" table:style-name="ce10">
            <text:p>873</text:p>
          </table:table-cell>
          <table:table-cell office:value-type="string" table:style-name="ce10">
            <text:p>41:01:0010108:38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4" table:style-name="ce10">
            <text:p>874</text:p>
          </table:table-cell>
          <table:table-cell office:value-type="string" table:style-name="ce10">
            <text:p>41:01:0010108:38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5" table:style-name="ce10">
            <text:p>875</text:p>
          </table:table-cell>
          <table:table-cell office:value-type="string" table:style-name="ce10">
            <text:p>41:01:0010108:38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6" table:style-name="ce10">
            <text:p>876</text:p>
          </table:table-cell>
          <table:table-cell office:value-type="string" table:style-name="ce10">
            <text:p>41:01:0010108:39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7" table:style-name="ce10">
            <text:p>877</text:p>
          </table:table-cell>
          <table:table-cell office:value-type="string" table:style-name="ce10">
            <text:p>41:01:0010108:39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8" table:style-name="ce10">
            <text:p>878</text:p>
          </table:table-cell>
          <table:table-cell office:value-type="string" table:style-name="ce10">
            <text:p>41:01:0010108:39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9" table:style-name="ce10">
            <text:p>879</text:p>
          </table:table-cell>
          <table:table-cell office:value-type="string" table:style-name="ce10">
            <text:p>41:01:0010108:39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0" table:style-name="ce10">
            <text:p>880</text:p>
          </table:table-cell>
          <table:table-cell office:value-type="string" table:style-name="ce10">
            <text:p>41:01:0010108:39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1" table:style-name="ce10">
            <text:p>881</text:p>
          </table:table-cell>
          <table:table-cell office:value-type="string" table:style-name="ce10">
            <text:p>41:01:0010108:39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2" table:style-name="ce10">
            <text:p>882</text:p>
          </table:table-cell>
          <table:table-cell office:value-type="string" table:style-name="ce10">
            <text:p>41:01:0010108:39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3" table:style-name="ce10">
            <text:p>883</text:p>
          </table:table-cell>
          <table:table-cell office:value-type="string" table:style-name="ce10">
            <text:p>41:01:0010108:39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4" table:style-name="ce10">
            <text:p>884</text:p>
          </table:table-cell>
          <table:table-cell office:value-type="string" table:style-name="ce10">
            <text:p>41:01:0010108:39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5" table:style-name="ce10">
            <text:p>885</text:p>
          </table:table-cell>
          <table:table-cell office:value-type="string" table:style-name="ce10">
            <text:p>41:01:0010108:39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6" table:style-name="ce10">
            <text:p>886</text:p>
          </table:table-cell>
          <table:table-cell office:value-type="string" table:style-name="ce10">
            <text:p>41:01:0010108:40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7" table:style-name="ce10">
            <text:p>887</text:p>
          </table:table-cell>
          <table:table-cell office:value-type="string" table:style-name="ce10">
            <text:p>41:01:0010108:40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8" table:style-name="ce10">
            <text:p>888</text:p>
          </table:table-cell>
          <table:table-cell office:value-type="string" table:style-name="ce10">
            <text:p>41:01:0010108:40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9" table:style-name="ce10">
            <text:p>889</text:p>
          </table:table-cell>
          <table:table-cell office:value-type="string" table:style-name="ce10">
            <text:p>41:01:0010108:40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0" table:style-name="ce10">
            <text:p>890</text:p>
          </table:table-cell>
          <table:table-cell office:value-type="string" table:style-name="ce10">
            <text:p>41:01:0010108:40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1" table:style-name="ce10">
            <text:p>891</text:p>
          </table:table-cell>
          <table:table-cell office:value-type="string" table:style-name="ce10">
            <text:p>41:01:0010108:40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2" table:style-name="ce10">
            <text:p>892</text:p>
          </table:table-cell>
          <table:table-cell office:value-type="string" table:style-name="ce10">
            <text:p>41:01:0010108:40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3" table:style-name="ce10">
            <text:p>893</text:p>
          </table:table-cell>
          <table:table-cell office:value-type="string" table:style-name="ce10">
            <text:p>41:01:0010108:407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4" table:style-name="ce10">
            <text:p>894</text:p>
          </table:table-cell>
          <table:table-cell office:value-type="string" table:style-name="ce10">
            <text:p>41:01:0010108:408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5" table:style-name="ce10">
            <text:p>895</text:p>
          </table:table-cell>
          <table:table-cell office:value-type="string" table:style-name="ce10">
            <text:p>41:01:0010108:409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6" table:style-name="ce10">
            <text:p>896</text:p>
          </table:table-cell>
          <table:table-cell office:value-type="string" table:style-name="ce10">
            <text:p>41:01:0010108:410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7" table:style-name="ce10">
            <text:p>897</text:p>
          </table:table-cell>
          <table:table-cell office:value-type="string" table:style-name="ce10">
            <text:p>41:01:0010108:411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8" table:style-name="ce10">
            <text:p>898</text:p>
          </table:table-cell>
          <table:table-cell office:value-type="string" table:style-name="ce10">
            <text:p>41:01:0010108:412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9" table:style-name="ce10">
            <text:p>899</text:p>
          </table:table-cell>
          <table:table-cell office:value-type="string" table:style-name="ce10">
            <text:p>41:01:0010108:413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0" table:style-name="ce10">
            <text:p>900</text:p>
          </table:table-cell>
          <table:table-cell office:value-type="string" table:style-name="ce10">
            <text:p>41:01:0010108:414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1" table:style-name="ce10">
            <text:p>901</text:p>
          </table:table-cell>
          <table:table-cell office:value-type="string" table:style-name="ce10">
            <text:p>41:01:0010108:415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2" table:style-name="ce10">
            <text:p>902</text:p>
          </table:table-cell>
          <table:table-cell office:value-type="string" table:style-name="ce10">
            <text:p>41:01:0010108:416</text:p>
          </table:table-cell>
          <table:table-cell office:value-type="string" table:number-columns-spanned="2" table:number-rows-spanned="1" table:style-name="ce43">
            <text:p>30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89A4CEC592999E2D94019565474C8C631BB8FF00C92FFA50B1263B068CEF9F2F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7626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9T22:53:44Z</dc:date>
    <meta:print-date>2020-11-16T23:29:28Z</meta:print-date>
  </office:meta>
</office:document-meta>
</file>