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07])&gt;1;NOT(ISBLANK([.C107]))))" style:apply-style-name="cf150" style:base-cell-address="Акт.C107"/>
      <style:map style:condition="of:is-true-formula(AND(COUNTIF([.$C:.$C]; [.C107])&gt;1;NOT(ISBLANK([.C107]))))" style:apply-style-name="cf150" style:base-cell-address="Акт.C107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08])&gt;1;NOT(ISBLANK([.C108]))))" style:apply-style-name="cf150" style:base-cell-address="Акт.C108"/>
      <style:map style:condition="of:is-true-formula(AND(COUNTIF([.$C:.$C]; [.C108])&gt;1;NOT(ISBLANK([.C108]))))" style:apply-style-name="cf150" style:base-cell-address="Акт.C108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5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3" table:style-name="ce10">
            <text:p>23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64" table:style-name="ce10">
            <text:p>64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67:351</text:p>
          </table:table-cell>
          <table:table-cell office:value-type="float" office:value="224595.06" table:style-name="ce40">
            <text:p>224 595,06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56:1330</text:p>
          </table:table-cell>
          <table:table-cell office:value-type="float" office:value="185830.83" table:style-name="ce40">
            <text:p>185 830,83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84:65</text:p>
          </table:table-cell>
          <table:table-cell office:value-type="float" office:value="282286.62" table:style-name="ce40">
            <text:p>282 286,62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50:584</text:p>
          </table:table-cell>
          <table:table-cell office:value-type="float" office:value="151698" table:style-name="ce40">
            <text:p>151 698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49:53</text:p>
          </table:table-cell>
          <table:table-cell office:value-type="float" office:value="188036" table:style-name="ce40">
            <text:p>188 036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79:547</text:p>
          </table:table-cell>
          <table:table-cell office:value-type="float" office:value="868723.19999999995" table:style-name="ce40">
            <text:p>868 723,2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79:548</text:p>
          </table:table-cell>
          <table:table-cell office:value-type="float" office:value="763526.25" table:style-name="ce40">
            <text:p>763 526,25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18:473</text:p>
          </table:table-cell>
          <table:table-cell office:value-type="float" office:value="4276377.12" table:style-name="ce40">
            <text:p>4 276 377,12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57:2930</text:p>
          </table:table-cell>
          <table:table-cell office:value-type="float" office:value="4927902.72" table:style-name="ce40">
            <text:p>4 927 902,72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1:0010116:178</text:p>
          </table:table-cell>
          <table:table-cell office:value-type="float" office:value="7592721.5" table:style-name="ce40">
            <text:p>7 592 721,5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000000:2227</text:p>
          </table:table-cell>
          <table:table-cell office:value-type="float" office:value="21250362.559999999" table:style-name="ce40">
            <text:p>21 250 362,56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0:0000000:3</text:p>
          </table:table-cell>
          <table:table-cell office:value-type="float" office:value="1970655759.74" table:style-name="ce40">
            <text:p>1 970 655 759,74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000000:2228</text:p>
          </table:table-cell>
          <table:table-cell office:value-type="float" office:value="9368418.4800000004" table:style-name="ce40">
            <text:p>9 368 418,48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08:126</text:p>
          </table:table-cell>
          <table:table-cell office:value-type="float" office:value="1610726" table:style-name="ce40">
            <text:p>1 610 726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1:0010124:71</text:p>
          </table:table-cell>
          <table:table-cell office:value-type="float" office:value="719535.24" table:style-name="ce40">
            <text:p>719 535,24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06:6332</text:p>
          </table:table-cell>
          <table:table-cell office:value-type="float" office:value="64924.6" table:style-name="ce40">
            <text:p>64 924,6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06:6334</text:p>
          </table:table-cell>
          <table:table-cell office:value-type="float" office:value="37456.5" table:style-name="ce40">
            <text:p>37 456,5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1:0010119:117</text:p>
          </table:table-cell>
          <table:table-cell office:value-type="float" office:value="7746501.8099999996" table:style-name="ce40">
            <text:p>7 746 501,81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1:0010129:3319</text:p>
          </table:table-cell>
          <table:table-cell office:value-type="float" office:value="3352963.23" table:style-name="ce40">
            <text:p>3 352 963,23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06:6333</text:p>
          </table:table-cell>
          <table:table-cell office:value-type="float" office:value="49942" table:style-name="ce40">
            <text:p>49 942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1:0010115:12645</text:p>
          </table:table-cell>
          <table:table-cell office:value-type="float" office:value="8601277.1999999993" table:style-name="ce40">
            <text:p>8 601 277,2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1:0010115:64</text:p>
          </table:table-cell>
          <table:table-cell office:value-type="float" office:value="4054408.96" table:style-name="ce40">
            <text:p>4 054 408,96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03:659</text:p>
          </table:table-cell>
          <table:table-cell office:value-type="float" office:value="4643592" table:style-name="ce40">
            <text:p>4 643 592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56:127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56:128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6:130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56:131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50:71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56:127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60:79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54:99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56:1287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84:304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45:74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000000:1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64:301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52:1447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16:1083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24:191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24:191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000000:141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9:0010107:17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5:0101039:52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5:0101039:37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5:0101008:5056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5:0101005:2487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5:0101008:504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5:0101008:5053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5:0101054:287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5:0101005:2484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5:0101005:2496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5:0101005:249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5:0101005:249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5:0101005:2486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5:0101008:5057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5:0101005:250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5:0101008:504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5:0101007:263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5:0101005:249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5:0101008:505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5:0101005:249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5:0101060:95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5:0101008:505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5:0101005:2497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5:0101005:249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5:0101007:263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5:0101094:16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5:0101005:248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5:0101005:250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5:0101005:248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5:0101064:118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5:0101008:505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5:0101005:2494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20:272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5:0101005:250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5:0101005:2493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5:0101005:2503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5:0101008:5046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5:0101008:5047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5:0000000:7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5:0101008:505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5:0101005:248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5:0101005:249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5:0101008:505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5:0101008:505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5:0101008:5054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5:0101008:506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7C2D41A9D0125AFD0CE6C2ECBA63466302B0171A305C252B8B012A3C6E05DF6D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55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0T01:56:35Z</dc:date>
    <meta:print-date>2020-11-16T23:29:28Z</meta:print-date>
  </office:meta>
</office:document-meta>
</file>