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67])&gt;1;NOT(ISBLANK([.C67]))))" style:apply-style-name="cf150" style:base-cell-address="Акт.C67"/>
      <style:map style:condition="of:is-true-formula(AND(COUNTIF([.$C:.$C]; [.C67])&gt;1;NOT(ISBLANK([.C67]))))" style:apply-style-name="cf150" style:base-cell-address="Акт.C6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68])&gt;1;NOT(ISBLANK([.C68]))))" style:apply-style-name="cf150" style:base-cell-address="Акт.C68"/>
      <style:map style:condition="of:is-true-formula(AND(COUNTIF([.$C:.$C]; [.C68])&gt;1;NOT(ISBLANK([.C68]))))" style:apply-style-name="cf150" style:base-cell-address="Акт.C6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4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0" table:style-name="ce10">
            <text:p>10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7" table:style-name="ce10">
            <text:p>37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17:9607</text:p>
          </table:table-cell>
          <table:table-cell office:value-type="float" office:value="4253700" table:style-name="ce40">
            <text:p>4 253 7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4:4490</text:p>
          </table:table-cell>
          <table:table-cell office:value-type="float" office:value="8359200" table:style-name="ce40">
            <text:p>8 359 2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82:03:000001:234</text:p>
          </table:table-cell>
          <table:table-cell office:value-type="float" office:value="900500" table:style-name="ce40">
            <text:p>900 5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82:02:000000:379</text:p>
          </table:table-cell>
          <table:table-cell office:value-type="float" office:value="673600" table:style-name="ce40">
            <text:p>673 6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68:2136</text:p>
          </table:table-cell>
          <table:table-cell office:value-type="float" office:value="2244300" table:style-name="ce40">
            <text:p>2 244 3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103:1063</text:p>
          </table:table-cell>
          <table:table-cell office:value-type="float" office:value="225640700" table:style-name="ce40">
            <text:p>225 640 7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73:981</text:p>
          </table:table-cell>
          <table:table-cell office:value-type="float" office:value="4179700" table:style-name="ce40">
            <text:p>4 179 7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9:0010109:960</text:p>
          </table:table-cell>
          <table:table-cell office:value-type="float" office:value="1123000" table:style-name="ce40">
            <text:p>1 123 0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82:01:000001:2102</text:p>
          </table:table-cell>
          <table:table-cell office:value-type="float" office:value="1171500" table:style-name="ce40">
            <text:p>1 171 5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01:7886</text:p>
          </table:table-cell>
          <table:table-cell office:value-type="float" office:value="5000400" table:style-name="ce40">
            <text:p>5 000 400,00</text:p>
          </table:table-cell>
          <table:table-cell office:value-type="string" table:style-name="ce13">
            <text:p>29.07.2026</text:p>
          </table:table-cell>
          <table:table-cell office:value-type="string" table:style-name="ce14">
            <text:p>28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2:234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8:149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000000:222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08:310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08:311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72:54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96:67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82:01:000001:160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8:309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08:237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3:35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3:35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3:32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0:47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8:148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02:294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60:226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07:124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82:281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84:113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5:13753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5:1376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50:144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5:900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80:392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9:0010113:27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8:0010110:135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8:0010110:1376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1:62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32:220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4:0010105:1238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4:0010105:1271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8:0010110:1374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7:4300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9:0010110:1779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32:2265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4:0010104:1307</text:p>
          </table:table-cell>
          <table:table-cell office:value-type="string" table:number-columns-spanned="2" table:number-rows-spanned="1" table:style-name="ce43">
            <text:p>29.07.2026</text:p>
          </table:table-cell>
          <table:covered-table-cell/>
          <table:table-cell office:value-type="string" table:style-name="ce17">
            <text:p>28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F742FB89B87423AC133CB5DDCB27589DE8E5FBCE6E6E222A7E2844D2E99B606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9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9T22:49:15Z</dc:date>
    <meta:print-date>2020-11-16T23:29:28Z</meta:print-date>
  </office:meta>
</office:document-meta>
</file>