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19])&gt;1;NOT(ISBLANK([.C119]))))" style:apply-style-name="cf150" style:base-cell-address="Акт.C119"/>
      <style:map style:condition="of:is-true-formula(AND(COUNTIF([.$C:.$C]; [.C119])&gt;1;NOT(ISBLANK([.C119]))))" style:apply-style-name="cf150" style:base-cell-address="Акт.C119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20])&gt;1;NOT(ISBLANK([.C120]))))" style:apply-style-name="cf150" style:base-cell-address="Акт.C120"/>
      <style:map style:condition="of:is-true-formula(AND(COUNTIF([.$C:.$C]; [.C120])&gt;1;NOT(ISBLANK([.C120]))))" style:apply-style-name="cf150" style:base-cell-address="Акт.C120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293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06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35" table:style-name="ce10">
            <text:p>35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64" table:style-name="ce10">
            <text:p>64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5:0101071:968</text:p>
          </table:table-cell>
          <table:table-cell office:value-type="float" office:value="309720.06" table:style-name="ce40">
            <text:p>309 720,06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5:0101050:627</text:p>
          </table:table-cell>
          <table:table-cell office:value-type="float" office:value="192626.28" table:style-name="ce40">
            <text:p>192 626,28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5:0101035:394</text:p>
          </table:table-cell>
          <table:table-cell office:value-type="float" office:value="1970160.92" table:style-name="ce40">
            <text:p>1 970 160,92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6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1:0010115:12212</text:p>
          </table:table-cell>
          <table:table-cell office:value-type="float" office:value="10739838.060000001" table:style-name="ce40">
            <text:p>10 739 838,06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6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5:0101006:6327</text:p>
          </table:table-cell>
          <table:table-cell office:value-type="float" office:value="37456.5" table:style-name="ce40">
            <text:p>37 456,50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6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5:0101064:417</text:p>
          </table:table-cell>
          <table:table-cell office:value-type="float" office:value="203761.2" table:style-name="ce40">
            <text:p>203 761,20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6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5:0101040:476</text:p>
          </table:table-cell>
          <table:table-cell office:value-type="float" office:value="158970.23000000001" table:style-name="ce40">
            <text:p>158 970,23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6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5:0101055:2100</text:p>
          </table:table-cell>
          <table:table-cell office:value-type="float" office:value="192650.5" table:style-name="ce40">
            <text:p>192 650,50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6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5:0101070:183</text:p>
          </table:table-cell>
          <table:table-cell office:value-type="float" office:value="139204" table:style-name="ce40">
            <text:p>139 204,00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6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5:0101053:1034</text:p>
          </table:table-cell>
          <table:table-cell office:value-type="float" office:value="253821.33" table:style-name="ce40">
            <text:p>253 821,33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6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41:05:0101071:787</text:p>
          </table:table-cell>
          <table:table-cell office:value-type="float" office:value="463890" table:style-name="ce40">
            <text:p>463 890,00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6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41:05:0101006:6331</text:p>
          </table:table-cell>
          <table:table-cell office:value-type="float" office:value="109872.4" table:style-name="ce40">
            <text:p>109 872,40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" table:style-name="ce12">
            <text:p>13</text:p>
          </table:table-cell>
          <table:table-cell office:value-type="string" table:style-name="ce10">
            <text:p>41:05:0101003:77</text:p>
          </table:table-cell>
          <table:table-cell office:value-type="float" office:value="1018012.95" table:style-name="ce40">
            <text:p>1 018 012,95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" table:style-name="ce12">
            <text:p>14</text:p>
          </table:table-cell>
          <table:table-cell office:value-type="string" table:style-name="ce10">
            <text:p>41:05:0101006:5929</text:p>
          </table:table-cell>
          <table:table-cell office:value-type="float" office:value="66783.5" table:style-name="ce40">
            <text:p>66 783,50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" table:style-name="ce12">
            <text:p>15</text:p>
          </table:table-cell>
          <table:table-cell office:value-type="string" table:style-name="ce10">
            <text:p>41:01:0010118:9123</text:p>
          </table:table-cell>
          <table:table-cell office:value-type="float" office:value="6895186.3899999997" table:style-name="ce40">
            <text:p>6 895 186,39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" table:style-name="ce12">
            <text:p>16</text:p>
          </table:table-cell>
          <table:table-cell office:value-type="string" table:style-name="ce10">
            <text:p>41:05:0101003:4103</text:p>
          </table:table-cell>
          <table:table-cell office:value-type="float" office:value="12452692.26" table:style-name="ce40">
            <text:p>12 452 692,26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" table:style-name="ce12">
            <text:p>17</text:p>
          </table:table-cell>
          <table:table-cell office:value-type="string" table:style-name="ce10">
            <text:p>41:05:0101081:559</text:p>
          </table:table-cell>
          <table:table-cell office:value-type="float" office:value="144061.54" table:style-name="ce40">
            <text:p>144 061,54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" table:style-name="ce12">
            <text:p>18</text:p>
          </table:table-cell>
          <table:table-cell office:value-type="string" table:style-name="ce10">
            <text:p>41:05:0101006:6329</text:p>
          </table:table-cell>
          <table:table-cell office:value-type="float" office:value="41202.15" table:style-name="ce40">
            <text:p>41 202,15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" table:style-name="ce12">
            <text:p>19</text:p>
          </table:table-cell>
          <table:table-cell office:value-type="string" table:style-name="ce10">
            <text:p>41:01:0010129:54</text:p>
          </table:table-cell>
          <table:table-cell office:value-type="float" office:value="1947160.94" table:style-name="ce40">
            <text:p>1 947 160,94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" table:style-name="ce12">
            <text:p>20</text:p>
          </table:table-cell>
          <table:table-cell office:value-type="string" table:style-name="ce10">
            <text:p>41:05:0000000:1419</text:p>
          </table:table-cell>
          <table:table-cell office:value-type="float" office:value="17547731.370000001" table:style-name="ce40">
            <text:p>17 547 731,37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" table:style-name="ce12">
            <text:p>21</text:p>
          </table:table-cell>
          <table:table-cell office:value-type="string" table:style-name="ce10">
            <text:p>41:01:0010117:13216</text:p>
          </table:table-cell>
          <table:table-cell office:value-type="float" office:value="41616.120000000003" table:style-name="ce40">
            <text:p>41 616,12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2" table:style-name="ce12">
            <text:p>22</text:p>
          </table:table-cell>
          <table:table-cell office:value-type="string" table:style-name="ce10">
            <text:p>41:01:0010115:13938</text:p>
          </table:table-cell>
          <table:table-cell office:value-type="float" office:value="54720.9" table:style-name="ce40">
            <text:p>54 720,90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3" table:style-name="ce12">
            <text:p>23</text:p>
          </table:table-cell>
          <table:table-cell office:value-type="string" table:style-name="ce10">
            <text:p>41:05:0101082:2827</text:p>
          </table:table-cell>
          <table:table-cell office:value-type="float" office:value="851272.64" table:style-name="ce40">
            <text:p>851 272,64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4" table:style-name="ce12">
            <text:p>24</text:p>
          </table:table-cell>
          <table:table-cell office:value-type="string" table:style-name="ce10">
            <text:p>41:05:0101007:201</text:p>
          </table:table-cell>
          <table:table-cell office:value-type="float" office:value="2557171.63" table:style-name="ce40">
            <text:p>2 557 171,63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5" table:style-name="ce12">
            <text:p>25</text:p>
          </table:table-cell>
          <table:table-cell office:value-type="string" table:style-name="ce10">
            <text:p>41:05:0101006:6330</text:p>
          </table:table-cell>
          <table:table-cell office:value-type="float" office:value="64924.6" table:style-name="ce40">
            <text:p>64 924,60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6" table:style-name="ce12">
            <text:p>26</text:p>
          </table:table-cell>
          <table:table-cell office:value-type="string" table:style-name="ce10">
            <text:p>41:01:0010127:7259</text:p>
          </table:table-cell>
          <table:table-cell office:value-type="float" office:value="29243.759999999998" table:style-name="ce40">
            <text:p>29 243,76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7" table:style-name="ce12">
            <text:p>27</text:p>
          </table:table-cell>
          <table:table-cell office:value-type="string" table:style-name="ce10">
            <text:p>41:05:0101018:472</text:p>
          </table:table-cell>
          <table:table-cell office:value-type="float" office:value="4274896.38" table:style-name="ce40">
            <text:p>4 274 896,38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8" table:style-name="ce12">
            <text:p>28</text:p>
          </table:table-cell>
          <table:table-cell office:value-type="string" table:style-name="ce10">
            <text:p>41:08:0010111:1796</text:p>
          </table:table-cell>
          <table:table-cell office:value-type="float" office:value="2203800" table:style-name="ce40">
            <text:p>2 203 800,00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9" table:style-name="ce12">
            <text:p>29</text:p>
          </table:table-cell>
          <table:table-cell office:value-type="string" table:style-name="ce10">
            <text:p>41:05:0101050:1622</text:p>
          </table:table-cell>
          <table:table-cell office:value-type="float" office:value="4588813.26" table:style-name="ce40">
            <text:p>4 588 813,26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0" table:style-name="ce12">
            <text:p>30</text:p>
          </table:table-cell>
          <table:table-cell office:value-type="string" table:style-name="ce10">
            <text:p>41:05:0101018:470</text:p>
          </table:table-cell>
          <table:table-cell office:value-type="float" office:value="3706292.22" table:style-name="ce40">
            <text:p>3 706 292,22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1" table:style-name="ce12">
            <text:p>31</text:p>
          </table:table-cell>
          <table:table-cell office:value-type="string" table:style-name="ce10">
            <text:p>41:05:0101047:4524</text:p>
          </table:table-cell>
          <table:table-cell office:value-type="float" office:value="4916550.38" table:style-name="ce40">
            <text:p>4 916 550,38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2" table:style-name="ce12">
            <text:p>32</text:p>
          </table:table-cell>
          <table:table-cell office:value-type="string" table:style-name="ce10">
            <text:p>41:05:0101010:4469</text:p>
          </table:table-cell>
          <table:table-cell office:value-type="float" office:value="4006882.44" table:style-name="ce40">
            <text:p>4 006 882,44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3" table:style-name="ce12">
            <text:p>33</text:p>
          </table:table-cell>
          <table:table-cell office:value-type="string" table:style-name="ce10">
            <text:p>41:05:0101018:471</text:p>
          </table:table-cell>
          <table:table-cell office:value-type="float" office:value="4904704.46" table:style-name="ce40">
            <text:p>4 904 704,46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4" table:style-name="ce12">
            <text:p>34</text:p>
          </table:table-cell>
          <table:table-cell office:value-type="string" table:style-name="ce10">
            <text:p>41:05:0101045:752</text:p>
          </table:table-cell>
          <table:table-cell office:value-type="float" office:value="4935800" table:style-name="ce40">
            <text:p>4 935 800,00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5" table:style-name="ce12">
            <text:p>35</text:p>
          </table:table-cell>
          <table:table-cell office:value-type="string" table:style-name="ce10">
            <text:p>41:05:0101040:1574</text:p>
          </table:table-cell>
          <table:table-cell office:value-type="float" office:value="4930864.2" table:style-name="ce40">
            <text:p>4 930 864,20</text:p>
          </table:table-cell>
          <table:table-cell office:value-type="string" table:style-name="ce13">
            <text:p>28.07.2026</text:p>
          </table:table-cell>
          <table:table-cell office:value-type="string" table:style-name="ce14">
            <text:p>27.07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9:0000000:475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5:0101055:892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5:0101052:718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5:0101084:187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5:0101075:32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5:0101055:226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5:0101075:169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9:0010107:353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6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5:0101005:1620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6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5:0101081:158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6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9:0010107:24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6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9:0010107:23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6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5:0101054:2405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6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5:0101002:4105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5:0101005:2465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5:0101005:2475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5:0101002:4106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5:0101002:4085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5:0101005:2479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5:0101002:4093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5:0101005:2477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5:0101005:2473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" table:style-name="ce10">
            <text:p>23</text:p>
          </table:table-cell>
          <table:table-cell office:value-type="string" table:style-name="ce10">
            <text:p>41:05:0101002:4088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" table:style-name="ce10">
            <text:p>24</text:p>
          </table:table-cell>
          <table:table-cell office:value-type="string" table:style-name="ce10">
            <text:p>41:05:0101003:181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" table:style-name="ce10">
            <text:p>25</text:p>
          </table:table-cell>
          <table:table-cell office:value-type="string" table:style-name="ce10">
            <text:p>41:05:0101005:2481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" table:style-name="ce10">
            <text:p>26</text:p>
          </table:table-cell>
          <table:table-cell office:value-type="string" table:style-name="ce10">
            <text:p>41:05:0101002:4094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" table:style-name="ce10">
            <text:p>27</text:p>
          </table:table-cell>
          <table:table-cell office:value-type="string" table:style-name="ce10">
            <text:p>41:05:0101002:4102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" table:style-name="ce10">
            <text:p>28</text:p>
          </table:table-cell>
          <table:table-cell office:value-type="string" table:style-name="ce10">
            <text:p>41:05:0101002:4101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" table:style-name="ce10">
            <text:p>29</text:p>
          </table:table-cell>
          <table:table-cell office:value-type="string" table:style-name="ce10">
            <text:p>41:05:0101002:4098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" table:style-name="ce10">
            <text:p>30</text:p>
          </table:table-cell>
          <table:table-cell office:value-type="string" table:style-name="ce10">
            <text:p>41:05:0101005:2483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" table:style-name="ce10">
            <text:p>31</text:p>
          </table:table-cell>
          <table:table-cell office:value-type="string" table:style-name="ce10">
            <text:p>41:09:0010107:10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" table:style-name="ce10">
            <text:p>32</text:p>
          </table:table-cell>
          <table:table-cell office:value-type="string" table:style-name="ce10">
            <text:p>41:05:0101002:4097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" table:style-name="ce10">
            <text:p>33</text:p>
          </table:table-cell>
          <table:table-cell office:value-type="string" table:style-name="ce10">
            <text:p>41:05:0101002:4103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" table:style-name="ce10">
            <text:p>34</text:p>
          </table:table-cell>
          <table:table-cell office:value-type="string" table:style-name="ce10">
            <text:p>41:05:0101002:4092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" table:style-name="ce10">
            <text:p>35</text:p>
          </table:table-cell>
          <table:table-cell office:value-type="string" table:style-name="ce10">
            <text:p>41:05:0101060:1873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" table:style-name="ce10">
            <text:p>36</text:p>
          </table:table-cell>
          <table:table-cell office:value-type="string" table:style-name="ce10">
            <text:p>41:05:0101005:2466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" table:style-name="ce10">
            <text:p>37</text:p>
          </table:table-cell>
          <table:table-cell office:value-type="string" table:style-name="ce10">
            <text:p>41:05:0101005:2471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" table:style-name="ce10">
            <text:p>38</text:p>
          </table:table-cell>
          <table:table-cell office:value-type="string" table:style-name="ce10">
            <text:p>41:05:0101005:2470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" table:style-name="ce10">
            <text:p>39</text:p>
          </table:table-cell>
          <table:table-cell office:value-type="string" table:style-name="ce10">
            <text:p>41:05:0101005:2467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" table:style-name="ce10">
            <text:p>40</text:p>
          </table:table-cell>
          <table:table-cell office:value-type="string" table:style-name="ce10">
            <text:p>41:05:0101005:2478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" table:style-name="ce10">
            <text:p>41</text:p>
          </table:table-cell>
          <table:table-cell office:value-type="string" table:style-name="ce10">
            <text:p>41:05:0101002:4095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" table:style-name="ce10">
            <text:p>42</text:p>
          </table:table-cell>
          <table:table-cell office:value-type="string" table:style-name="ce10">
            <text:p>41:05:0101005:2476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" table:style-name="ce10">
            <text:p>43</text:p>
          </table:table-cell>
          <table:table-cell office:value-type="string" table:style-name="ce10">
            <text:p>41:05:0101002:4100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" table:style-name="ce10">
            <text:p>44</text:p>
          </table:table-cell>
          <table:table-cell office:value-type="string" table:style-name="ce10">
            <text:p>41:09:0010107:202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" table:style-name="ce10">
            <text:p>45</text:p>
          </table:table-cell>
          <table:table-cell office:value-type="string" table:style-name="ce10">
            <text:p>41:09:0010107:233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" table:style-name="ce10">
            <text:p>46</text:p>
          </table:table-cell>
          <table:table-cell office:value-type="string" table:style-name="ce10">
            <text:p>41:05:0101005:2472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" table:style-name="ce10">
            <text:p>47</text:p>
          </table:table-cell>
          <table:table-cell office:value-type="string" table:style-name="ce10">
            <text:p>41:05:0101002:4107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" table:style-name="ce10">
            <text:p>48</text:p>
          </table:table-cell>
          <table:table-cell office:value-type="string" table:style-name="ce10">
            <text:p>41:09:0010107:221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" table:style-name="ce10">
            <text:p>49</text:p>
          </table:table-cell>
          <table:table-cell office:value-type="string" table:style-name="ce10">
            <text:p>41:05:0101005:2482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" table:style-name="ce10">
            <text:p>50</text:p>
          </table:table-cell>
          <table:table-cell office:value-type="string" table:style-name="ce10">
            <text:p>41:05:0101002:4086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" table:style-name="ce10">
            <text:p>51</text:p>
          </table:table-cell>
          <table:table-cell office:value-type="string" table:style-name="ce10">
            <text:p>41:05:0101002:4089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" table:style-name="ce10">
            <text:p>52</text:p>
          </table:table-cell>
          <table:table-cell office:value-type="string" table:style-name="ce10">
            <text:p>41:05:0101002:4104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" table:style-name="ce10">
            <text:p>53</text:p>
          </table:table-cell>
          <table:table-cell office:value-type="string" table:style-name="ce10">
            <text:p>41:05:0101002:4084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" table:style-name="ce10">
            <text:p>54</text:p>
          </table:table-cell>
          <table:table-cell office:value-type="string" table:style-name="ce10">
            <text:p>41:09:0010107:459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" table:style-name="ce10">
            <text:p>55</text:p>
          </table:table-cell>
          <table:table-cell office:value-type="string" table:style-name="ce10">
            <text:p>41:05:0101002:4090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" table:style-name="ce10">
            <text:p>56</text:p>
          </table:table-cell>
          <table:table-cell office:value-type="string" table:style-name="ce10">
            <text:p>41:05:0101002:4099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" table:style-name="ce10">
            <text:p>57</text:p>
          </table:table-cell>
          <table:table-cell office:value-type="string" table:style-name="ce10">
            <text:p>41:05:0101005:2480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" table:style-name="ce10">
            <text:p>58</text:p>
          </table:table-cell>
          <table:table-cell office:value-type="string" table:style-name="ce10">
            <text:p>41:05:0101002:4087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" table:style-name="ce10">
            <text:p>59</text:p>
          </table:table-cell>
          <table:table-cell office:value-type="string" table:style-name="ce10">
            <text:p>41:05:0101005:2469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" table:style-name="ce10">
            <text:p>60</text:p>
          </table:table-cell>
          <table:table-cell office:value-type="string" table:style-name="ce10">
            <text:p>41:05:0101005:2474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" table:style-name="ce10">
            <text:p>61</text:p>
          </table:table-cell>
          <table:table-cell office:value-type="string" table:style-name="ce10">
            <text:p>41:05:0101002:4091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" table:style-name="ce10">
            <text:p>62</text:p>
          </table:table-cell>
          <table:table-cell office:value-type="string" table:style-name="ce10">
            <text:p>41:05:0101005:2468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" table:style-name="ce10">
            <text:p>63</text:p>
          </table:table-cell>
          <table:table-cell office:value-type="string" table:style-name="ce10">
            <text:p>41:05:0101002:4096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" table:style-name="ce10">
            <text:p>64</text:p>
          </table:table-cell>
          <table:table-cell office:value-type="string" table:style-name="ce10">
            <text:p>41:09:0010101:11</text:p>
          </table:table-cell>
          <table:table-cell office:value-type="string" table:number-columns-spanned="2" table:number-rows-spanned="1" table:style-name="ce43">
            <text:p>28.07.2026</text:p>
          </table:table-cell>
          <table:covered-table-cell/>
          <table:table-cell office:value-type="string" table:style-name="ce17">
            <text:p>27.07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05CEF3D3AEDCE91C03E7DB47DEE08F9C55729BA9CCF2B13367FC595F0823399B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443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Ванькова Оксана Сергеевна</dc:creator>
    <meta:creation-date>2020-08-28T10:47:12Z</meta:creation-date>
    <dc:date>2026-08-06T01:54:23Z</dc:date>
    <meta:print-date>2020-11-16T23:29:28Z</meta:print-date>
  </office:meta>
</office:document-meta>
</file>