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47])&gt;1;NOT(ISBLANK([.C147]))))" style:apply-style-name="cf150" style:base-cell-address="Акт.C147"/>
      <style:map style:condition="of:is-true-formula(AND(COUNTIF([.$C:.$C]; [.C147])&gt;1;NOT(ISBLANK([.C147]))))" style:apply-style-name="cf150" style:base-cell-address="Акт.C14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48])&gt;1;NOT(ISBLANK([.C148]))))" style:apply-style-name="cf150" style:base-cell-address="Акт.C148"/>
      <style:map style:condition="of:is-true-formula(AND(COUNTIF([.$C:.$C]; [.C148])&gt;1;NOT(ISBLANK([.C148]))))" style:apply-style-name="cf150" style:base-cell-address="Акт.C14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1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05" table:style-name="ce10">
            <text:p>105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2" table:style-name="ce10">
            <text:p>2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51:611</text:p>
          </table:table-cell>
          <table:table-cell office:value-type="float" office:value="153521.49" table:style-name="ce40">
            <text:p>153 521,49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10:4415</text:p>
          </table:table-cell>
          <table:table-cell office:value-type="float" office:value="341508.89" table:style-name="ce40">
            <text:p>341 508,89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56:2673</text:p>
          </table:table-cell>
          <table:table-cell office:value-type="float" office:value="161918.82" table:style-name="ce40">
            <text:p>161 918,8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53:1038</text:p>
          </table:table-cell>
          <table:table-cell office:value-type="float" office:value="253821.33" table:style-name="ce40">
            <text:p>253 821,3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5:1819</text:p>
          </table:table-cell>
          <table:table-cell office:value-type="float" office:value="99558" table:style-name="ce40">
            <text:p>99 558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08:5058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08:5055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5:2485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5:2486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05:2471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05:2490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02:4102</text:p>
          </table:table-cell>
          <table:table-cell office:value-type="float" office:value="46254.18" table:style-name="ce40">
            <text:p>46 254,1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5:2469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8:5046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05:2477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5:2488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8:5059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5:2466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08:5057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5:2481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2:4099</text:p>
          </table:table-cell>
          <table:table-cell office:value-type="float" office:value="46254.18" table:style-name="ce40">
            <text:p>46 254,1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02:4096</text:p>
          </table:table-cell>
          <table:table-cell office:value-type="float" office:value="46254.18" table:style-name="ce40">
            <text:p>46 254,1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5:2480</text:p>
          </table:table-cell>
          <table:table-cell office:value-type="float" office:value="58964.76" table:style-name="ce40">
            <text:p>58 964,76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05:2493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02:4101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05:2478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1:0010112:3507</text:p>
          </table:table-cell>
          <table:table-cell office:value-type="float" office:value="50139.81" table:style-name="ce40">
            <text:p>50 139,81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05:2491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05:2501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02:4106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02:4095</text:p>
          </table:table-cell>
          <table:table-cell office:value-type="float" office:value="46254.18" table:style-name="ce40">
            <text:p>46 254,1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08:5050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9:0010107:1927</text:p>
          </table:table-cell>
          <table:table-cell office:value-type="float" office:value="180717.66" table:style-name="ce40">
            <text:p>180 717,66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002:4087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008:5047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1:0010129:3381</text:p>
          </table:table-cell>
          <table:table-cell office:value-type="float" office:value="2412040" table:style-name="ce40">
            <text:p>2 412 04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5:0101005:2502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5:0101005:2492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008:5056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05:2465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5:0101005:2489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5:0101005:2497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5:0101008:5049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5:0101005:2474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5:0101008:5052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5:0101094:1364</text:p>
          </table:table-cell>
          <table:table-cell office:value-type="float" office:value="881136.87" table:style-name="ce40">
            <text:p>881 136,87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5:0101005:2495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8" table:style-name="ce12">
            <text:p>48</text:p>
          </table:table-cell>
          <table:table-cell office:value-type="string" table:style-name="ce10">
            <text:p>41:05:0101002:4103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9" table:style-name="ce12">
            <text:p>49</text:p>
          </table:table-cell>
          <table:table-cell office:value-type="string" table:style-name="ce10">
            <text:p>41:05:0101005:2470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0" table:style-name="ce12">
            <text:p>50</text:p>
          </table:table-cell>
          <table:table-cell office:value-type="string" table:style-name="ce10">
            <text:p>41:01:0010127:5470</text:p>
          </table:table-cell>
          <table:table-cell office:value-type="float" office:value="844841.89" table:style-name="ce40">
            <text:p>844 841,89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1" table:style-name="ce12">
            <text:p>51</text:p>
          </table:table-cell>
          <table:table-cell office:value-type="string" table:style-name="ce10">
            <text:p>41:05:0101005:2483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2" table:style-name="ce12">
            <text:p>52</text:p>
          </table:table-cell>
          <table:table-cell office:value-type="string" table:style-name="ce10">
            <text:p>41:05:0101002:4100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3" table:style-name="ce12">
            <text:p>53</text:p>
          </table:table-cell>
          <table:table-cell office:value-type="string" table:style-name="ce10">
            <text:p>41:05:0101008:5054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4" table:style-name="ce12">
            <text:p>54</text:p>
          </table:table-cell>
          <table:table-cell office:value-type="string" table:style-name="ce10">
            <text:p>41:05:0101002:4089</text:p>
          </table:table-cell>
          <table:table-cell office:value-type="float" office:value="46254.18" table:style-name="ce40">
            <text:p>46 254,1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5" table:style-name="ce12">
            <text:p>55</text:p>
          </table:table-cell>
          <table:table-cell office:value-type="string" table:style-name="ce10">
            <text:p>41:05:0101005:2484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6" table:style-name="ce12">
            <text:p>56</text:p>
          </table:table-cell>
          <table:table-cell office:value-type="string" table:style-name="ce10">
            <text:p>41:05:0101002:4094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7" table:style-name="ce12">
            <text:p>57</text:p>
          </table:table-cell>
          <table:table-cell office:value-type="string" table:style-name="ce10">
            <text:p>41:01:0010115:67</text:p>
          </table:table-cell>
          <table:table-cell office:value-type="float" office:value="2010634.09" table:style-name="ce40">
            <text:p>2 010 634,09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8" table:style-name="ce12">
            <text:p>58</text:p>
          </table:table-cell>
          <table:table-cell office:value-type="string" table:style-name="ce10">
            <text:p>41:05:0101002:4090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9" table:style-name="ce12">
            <text:p>59</text:p>
          </table:table-cell>
          <table:table-cell office:value-type="string" table:style-name="ce10">
            <text:p>41:05:0101005:2479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0" table:style-name="ce12">
            <text:p>60</text:p>
          </table:table-cell>
          <table:table-cell office:value-type="string" table:style-name="ce10">
            <text:p>41:05:0101002:4098</text:p>
          </table:table-cell>
          <table:table-cell office:value-type="float" office:value="24228.38" table:style-name="ce40">
            <text:p>24 228,3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1" table:style-name="ce12">
            <text:p>61</text:p>
          </table:table-cell>
          <table:table-cell office:value-type="string" table:style-name="ce10">
            <text:p>41:05:0101005:2487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2" table:style-name="ce12">
            <text:p>62</text:p>
          </table:table-cell>
          <table:table-cell office:value-type="string" table:style-name="ce10">
            <text:p>41:05:0101094:471</text:p>
          </table:table-cell>
          <table:table-cell office:value-type="float" office:value="1824254.7" table:style-name="ce40">
            <text:p>1 824 254,7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3" table:style-name="ce12">
            <text:p>63</text:p>
          </table:table-cell>
          <table:table-cell office:value-type="string" table:style-name="ce10">
            <text:p>41:05:0101002:4085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4" table:style-name="ce12">
            <text:p>64</text:p>
          </table:table-cell>
          <table:table-cell office:value-type="string" table:style-name="ce10">
            <text:p>41:05:0101005:2468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5" table:style-name="ce12">
            <text:p>65</text:p>
          </table:table-cell>
          <table:table-cell office:value-type="string" table:style-name="ce10">
            <text:p>41:09:0010115:616</text:p>
          </table:table-cell>
          <table:table-cell office:value-type="float" office:value="113067.5" table:style-name="ce40">
            <text:p>113 067,5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6" table:style-name="ce12">
            <text:p>66</text:p>
          </table:table-cell>
          <table:table-cell office:value-type="string" table:style-name="ce10">
            <text:p>41:05:0101005:2499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7" table:style-name="ce12">
            <text:p>67</text:p>
          </table:table-cell>
          <table:table-cell office:value-type="string" table:style-name="ce10">
            <text:p>41:05:0101002:4105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8" table:style-name="ce12">
            <text:p>68</text:p>
          </table:table-cell>
          <table:table-cell office:value-type="string" table:style-name="ce10">
            <text:p>41:01:0010113:4127</text:p>
          </table:table-cell>
          <table:table-cell office:value-type="float" office:value="3918250.4" table:style-name="ce40">
            <text:p>3 918 250,4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9" table:style-name="ce12">
            <text:p>69</text:p>
          </table:table-cell>
          <table:table-cell office:value-type="string" table:style-name="ce10">
            <text:p>41:05:0101005:2475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0" table:style-name="ce12">
            <text:p>70</text:p>
          </table:table-cell>
          <table:table-cell office:value-type="string" table:style-name="ce10">
            <text:p>41:05:0101002:4088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1" table:style-name="ce12">
            <text:p>71</text:p>
          </table:table-cell>
          <table:table-cell office:value-type="string" table:style-name="ce10">
            <text:p>41:05:0101008:5053</text:p>
          </table:table-cell>
          <table:table-cell office:value-type="float" office:value="12429.9" table:style-name="ce40">
            <text:p>12 429,9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2" table:style-name="ce12">
            <text:p>72</text:p>
          </table:table-cell>
          <table:table-cell office:value-type="string" table:style-name="ce10">
            <text:p>41:05:0101008:5048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3" table:style-name="ce12">
            <text:p>73</text:p>
          </table:table-cell>
          <table:table-cell office:value-type="string" table:style-name="ce10">
            <text:p>41:05:0101002:4097</text:p>
          </table:table-cell>
          <table:table-cell office:value-type="float" office:value="49558.05" table:style-name="ce40">
            <text:p>49 558,0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4" table:style-name="ce12">
            <text:p>74</text:p>
          </table:table-cell>
          <table:table-cell office:value-type="string" table:style-name="ce10">
            <text:p>41:05:0101005:2500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5" table:style-name="ce12">
            <text:p>75</text:p>
          </table:table-cell>
          <table:table-cell office:value-type="string" table:style-name="ce10">
            <text:p>41:05:0000000:79</text:p>
          </table:table-cell>
          <table:table-cell office:value-type="float" office:value="16796.68" table:style-name="ce40">
            <text:p>16 796,6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6" table:style-name="ce12">
            <text:p>76</text:p>
          </table:table-cell>
          <table:table-cell office:value-type="string" table:style-name="ce10">
            <text:p>41:05:0101005:2473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7" table:style-name="ce12">
            <text:p>77</text:p>
          </table:table-cell>
          <table:table-cell office:value-type="string" table:style-name="ce10">
            <text:p>41:05:0101002:4104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8" table:style-name="ce12">
            <text:p>78</text:p>
          </table:table-cell>
          <table:table-cell office:value-type="string" table:style-name="ce10">
            <text:p>41:05:0101005:2482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9" table:style-name="ce12">
            <text:p>79</text:p>
          </table:table-cell>
          <table:table-cell office:value-type="string" table:style-name="ce10">
            <text:p>41:05:0101005:2494</text:p>
          </table:table-cell>
          <table:table-cell office:value-type="float" office:value="30574.32" table:style-name="ce40">
            <text:p>30 574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0" table:style-name="ce12">
            <text:p>80</text:p>
          </table:table-cell>
          <table:table-cell office:value-type="string" table:style-name="ce10">
            <text:p>41:05:0101002:4092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1" table:style-name="ce12">
            <text:p>81</text:p>
          </table:table-cell>
          <table:table-cell office:value-type="string" table:style-name="ce10">
            <text:p>41:05:0101002:4093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2" table:style-name="ce12">
            <text:p>82</text:p>
          </table:table-cell>
          <table:table-cell office:value-type="string" table:style-name="ce10">
            <text:p>41:05:0101005:2496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3" table:style-name="ce12">
            <text:p>83</text:p>
          </table:table-cell>
          <table:table-cell office:value-type="string" table:style-name="ce10">
            <text:p>41:05:0101002:4107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4" table:style-name="ce12">
            <text:p>84</text:p>
          </table:table-cell>
          <table:table-cell office:value-type="string" table:style-name="ce10">
            <text:p>41:05:0101008:5060</text:p>
          </table:table-cell>
          <table:table-cell office:value-type="float" office:value="12429.9" table:style-name="ce40">
            <text:p>12 429,9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5" table:style-name="ce12">
            <text:p>85</text:p>
          </table:table-cell>
          <table:table-cell office:value-type="string" table:style-name="ce10">
            <text:p>41:05:0101002:4084</text:p>
          </table:table-cell>
          <table:table-cell office:value-type="float" office:value="28633.54" table:style-name="ce40">
            <text:p>28 633,54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6" table:style-name="ce12">
            <text:p>86</text:p>
          </table:table-cell>
          <table:table-cell office:value-type="string" table:style-name="ce10">
            <text:p>41:05:0101008:5051</text:p>
          </table:table-cell>
          <table:table-cell office:value-type="float" office:value="5031.1499999999996" table:style-name="ce40">
            <text:p>5 031,15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7" table:style-name="ce12">
            <text:p>87</text:p>
          </table:table-cell>
          <table:table-cell office:value-type="string" table:style-name="ce10">
            <text:p>41:05:0101005:2472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8" table:style-name="ce12">
            <text:p>88</text:p>
          </table:table-cell>
          <table:table-cell office:value-type="string" table:style-name="ce10">
            <text:p>41:05:0101002:4091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9" table:style-name="ce12">
            <text:p>89</text:p>
          </table:table-cell>
          <table:table-cell office:value-type="string" table:style-name="ce10">
            <text:p>41:05:0101005:2503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0" table:style-name="ce12">
            <text:p>90</text:p>
          </table:table-cell>
          <table:table-cell office:value-type="string" table:style-name="ce10">
            <text:p>41:05:0101005:2476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1" table:style-name="ce12">
            <text:p>91</text:p>
          </table:table-cell>
          <table:table-cell office:value-type="string" table:style-name="ce10">
            <text:p>41:05:0101005:2467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2" table:style-name="ce12">
            <text:p>92</text:p>
          </table:table-cell>
          <table:table-cell office:value-type="string" table:style-name="ce10">
            <text:p>41:01:0010111:1231</text:p>
          </table:table-cell>
          <table:table-cell office:value-type="float" office:value="1514162" table:style-name="ce40">
            <text:p>1 514 162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3" table:style-name="ce12">
            <text:p>93</text:p>
          </table:table-cell>
          <table:table-cell office:value-type="string" table:style-name="ce10">
            <text:p>41:05:0101078:252</text:p>
          </table:table-cell>
          <table:table-cell office:value-type="float" office:value="650226.19999999995" table:style-name="ce40">
            <text:p>650 226,2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4" table:style-name="ce12">
            <text:p>94</text:p>
          </table:table-cell>
          <table:table-cell office:value-type="string" table:style-name="ce10">
            <text:p>41:05:0101005:2498</text:p>
          </table:table-cell>
          <table:table-cell office:value-type="float" office:value="12375.32" table:style-name="ce40">
            <text:p>12 375,3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5" table:style-name="ce12">
            <text:p>95</text:p>
          </table:table-cell>
          <table:table-cell office:value-type="string" table:style-name="ce10">
            <text:p>41:05:0101002:4086</text:p>
          </table:table-cell>
          <table:table-cell office:value-type="float" office:value="18721.93" table:style-name="ce40">
            <text:p>18 721,9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4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6" table:style-name="ce12">
            <text:p>96</text:p>
          </table:table-cell>
          <table:table-cell office:value-type="string" table:style-name="ce10">
            <text:p>41:05:0101069:2265</text:p>
          </table:table-cell>
          <table:table-cell office:value-type="float" office:value="162900.29999999999" table:style-name="ce40">
            <text:p>162 900,3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7" table:style-name="ce12">
            <text:p>97</text:p>
          </table:table-cell>
          <table:table-cell office:value-type="string" table:style-name="ce10">
            <text:p>41:05:0000000:1419</text:p>
          </table:table-cell>
          <table:table-cell office:value-type="float" office:value="17726129.460000001" table:style-name="ce40">
            <text:p>17 726 129,46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8" table:style-name="ce12">
            <text:p>98</text:p>
          </table:table-cell>
          <table:table-cell office:value-type="string" table:style-name="ce10">
            <text:p>41:05:0101083:656</text:p>
          </table:table-cell>
          <table:table-cell office:value-type="float" office:value="1605168.73" table:style-name="ce40">
            <text:p>1 605 168,73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9" table:style-name="ce12">
            <text:p>99</text:p>
          </table:table-cell>
          <table:table-cell office:value-type="string" table:style-name="ce10">
            <text:p>41:01:0010113:232</text:p>
          </table:table-cell>
          <table:table-cell office:value-type="float" office:value="18072750" table:style-name="ce40">
            <text:p>18 072 750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0" table:style-name="ce12">
            <text:p>100</text:p>
          </table:table-cell>
          <table:table-cell office:value-type="string" table:style-name="ce10">
            <text:p>41:05:0101064:1281</text:p>
          </table:table-cell>
          <table:table-cell office:value-type="float" office:value="220229" table:style-name="ce40">
            <text:p>220 229,0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1" table:style-name="ce12">
            <text:p>101</text:p>
          </table:table-cell>
          <table:table-cell office:value-type="string" table:style-name="ce10">
            <text:p>41:05:0101089:566</text:p>
          </table:table-cell>
          <table:table-cell office:value-type="float" office:value="144552.38" table:style-name="ce40">
            <text:p>144 552,38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2" table:style-name="ce12">
            <text:p>102</text:p>
          </table:table-cell>
          <table:table-cell office:value-type="string" table:style-name="ce10">
            <text:p>41:01:0010118:15557</text:p>
          </table:table-cell>
          <table:table-cell office:value-type="float" office:value="38400.44" table:style-name="ce40">
            <text:p>38 400,44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3" table:style-name="ce12">
            <text:p>103</text:p>
          </table:table-cell>
          <table:table-cell office:value-type="string" table:style-name="ce10">
            <text:p>41:05:0101004:1397</text:p>
          </table:table-cell>
          <table:table-cell office:value-type="float" office:value="5807952.7199999997" table:style-name="ce40">
            <text:p>5 807 952,7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4" table:style-name="ce12">
            <text:p>104</text:p>
          </table:table-cell>
          <table:table-cell office:value-type="string" table:style-name="ce10">
            <text:p>41:01:0010118:15558</text:p>
          </table:table-cell>
          <table:table-cell office:value-type="float" office:value="36923.5" table:style-name="ce40">
            <text:p>36 923,50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5" table:style-name="ce12">
            <text:p>105</text:p>
          </table:table-cell>
          <table:table-cell office:value-type="string" table:style-name="ce10">
            <text:p>41:05:0101083:655</text:p>
          </table:table-cell>
          <table:table-cell office:value-type="float" office:value="407048.92" table:style-name="ce40">
            <text:p>407 048,92</text:p>
          </table:table-cell>
          <table:table-cell office:value-type="string" table:style-name="ce13">
            <text:p>27.07.2026</text:p>
          </table:table-cell>
          <table:table-cell office:value-type="string" table:style-name="ce14">
            <text:p>23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71:19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84:23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4:175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4:175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6:157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71:28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4:175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60:1837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9:0010107:25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9:0010107:46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9:0010107:180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9:0010107:222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82:01:000001:54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9:0010107:213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9:0010107: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60:128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9:0010107:159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14:542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4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82:01:000010:21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000000:2161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05:2398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3:3199</text:p>
          </table:table-cell>
          <table:table-cell office:value-type="string" table:number-columns-spanned="2" table:number-rows-spanned="1" table:style-name="ce43">
            <text:p>27.07.2026</text:p>
          </table:table-cell>
          <table:covered-table-cell/>
          <table:table-cell office:value-type="string" table:style-name="ce17">
            <text:p>23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ED28C2D1CFBC647189B0911D5775DC990DBCEAA6A348CA433DD153CFC8A71B28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1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06T01:44:26Z</dc:date>
    <meta:print-date>2020-11-16T23:29:28Z</meta:print-date>
  </office:meta>
</office:document-meta>
</file>