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32])&gt;1;NOT(ISBLANK([.C132]))))" style:apply-style-name="cf150" style:base-cell-address="Акт.C132"/>
      <style:map style:condition="of:is-true-formula(AND(COUNTIF([.$C:.$C]; [.C132])&gt;1;NOT(ISBLANK([.C132]))))" style:apply-style-name="cf150" style:base-cell-address="Акт.C132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33])&gt;1;NOT(ISBLANK([.C133]))))" style:apply-style-name="cf150" style:base-cell-address="Акт.C133"/>
      <style:map style:condition="of:is-true-formula(AND(COUNTIF([.$C:.$C]; [.C133])&gt;1;NOT(ISBLANK([.C133]))))" style:apply-style-name="cf150" style:base-cell-address="Акт.C133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290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06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3" table:style-name="ce10">
            <text:p>13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99" table:style-name="ce10">
            <text:p>99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1:0010116:20092</text:p>
          </table:table-cell>
          <table:table-cell office:value-type="float" office:value="1217400" table:style-name="ce40">
            <text:p>1 217 400,0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3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06:6322</text:p>
          </table:table-cell>
          <table:table-cell office:value-type="float" office:value="981400" table:style-name="ce40">
            <text:p>981 400,0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3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1:0010115:13937</text:p>
          </table:table-cell>
          <table:table-cell office:value-type="float" office:value="2225200" table:style-name="ce40">
            <text:p>2 225 200,0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3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102:541</text:p>
          </table:table-cell>
          <table:table-cell office:value-type="float" office:value="3392600" table:style-name="ce40">
            <text:p>3 392 600,0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9:0010105:707</text:p>
          </table:table-cell>
          <table:table-cell office:value-type="float" office:value="2634000" table:style-name="ce40">
            <text:p>2 634 000,0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4:0010104:670</text:p>
          </table:table-cell>
          <table:table-cell office:value-type="float" office:value="616500" table:style-name="ce40">
            <text:p>616 500,0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06:6325</text:p>
          </table:table-cell>
          <table:table-cell office:value-type="float" office:value="754300" table:style-name="ce40">
            <text:p>754 300,0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56:4103</text:p>
          </table:table-cell>
          <table:table-cell office:value-type="float" office:value="1256700" table:style-name="ce40">
            <text:p>1 256 700,0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06:6324</text:p>
          </table:table-cell>
          <table:table-cell office:value-type="float" office:value="6176100" table:style-name="ce40">
            <text:p>6 176 100,0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1:0010113:4659</text:p>
          </table:table-cell>
          <table:table-cell office:value-type="float" office:value="990600" table:style-name="ce40">
            <text:p>990 600,0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39:575</text:p>
          </table:table-cell>
          <table:table-cell office:value-type="float" office:value="3056500" table:style-name="ce40">
            <text:p>3 056 500,0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06:6323</text:p>
          </table:table-cell>
          <table:table-cell office:value-type="float" office:value="23661000" table:style-name="ce40">
            <text:p>23 661 000,0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1:0010129:8125</text:p>
          </table:table-cell>
          <table:table-cell office:value-type="float" office:value="1126300" table:style-name="ce40">
            <text:p>1 126 300,0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1:0010118:11161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1:0010118:13626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1:0010118:13627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1:0010118:14195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1:0010118:15096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1:0010118:1661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1:0010118:878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1:0010118:14420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1:0010118:13486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1:0010118:13485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1:0010113:512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1:0010118:888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10118:877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9:0010114:3339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1:0010112:2349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1:0010112:2523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1:0010112:2524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1:0010112:2543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10112:2789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0:0000000:2227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5:0000000:1652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5:0101083:650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5:0101005:1712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1:0010118:1195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1:0010118:12231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18:13635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1:0010118:13636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18:13637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10118:13641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10118:13643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1:0010118:13644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1:0010118:13645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1:0010118:13651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10118:13652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1:0010118:13685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1:0010118:13687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10118:13688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10118:13722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1:0010118:13901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1:0010118:13905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1:0010118:13995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1:0010118:14006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1:0010118:14007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1:0010118:14024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1:0010118:14143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1:0010118:14161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1:0010118:14200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1:0010118:14654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1:0010118:14728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1:0010118:14745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1:0010118:14935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1:0010118:14940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1:0010118:14958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1:0010118:14972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1:0010118:15033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1:0010118:1540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1:0010118:1660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1:0010118:1681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5:0101083:649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1:0010112:2320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5:0101071:1270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1:0010119:11583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1:0010112:2325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5:0101054:3040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" table:style-name="ce10">
            <text:p>65</text:p>
          </table:table-cell>
          <table:table-cell office:value-type="string" table:style-name="ce10">
            <text:p>41:05:0101083:587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" table:style-name="ce10">
            <text:p>66</text:p>
          </table:table-cell>
          <table:table-cell office:value-type="string" table:style-name="ce10">
            <text:p>82:01:000006:43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" table:style-name="ce10">
            <text:p>67</text:p>
          </table:table-cell>
          <table:table-cell office:value-type="string" table:style-name="ce10">
            <text:p>41:09:0010114:538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" table:style-name="ce10">
            <text:p>68</text:p>
          </table:table-cell>
          <table:table-cell office:value-type="string" table:style-name="ce10">
            <text:p>41:01:0010118:1341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" table:style-name="ce10">
            <text:p>69</text:p>
          </table:table-cell>
          <table:table-cell office:value-type="string" table:style-name="ce10">
            <text:p>41:01:0010118:1342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" table:style-name="ce10">
            <text:p>70</text:p>
          </table:table-cell>
          <table:table-cell office:value-type="string" table:style-name="ce10">
            <text:p>41:01:0010118:1376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" table:style-name="ce10">
            <text:p>71</text:p>
          </table:table-cell>
          <table:table-cell office:value-type="string" table:style-name="ce10">
            <text:p>41:01:0010118:1405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" table:style-name="ce10">
            <text:p>72</text:p>
          </table:table-cell>
          <table:table-cell office:value-type="string" table:style-name="ce10">
            <text:p>41:01:0010118:1429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" table:style-name="ce10">
            <text:p>73</text:p>
          </table:table-cell>
          <table:table-cell office:value-type="string" table:style-name="ce10">
            <text:p>41:01:0010118:1440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" table:style-name="ce10">
            <text:p>74</text:p>
          </table:table-cell>
          <table:table-cell office:value-type="string" table:style-name="ce10">
            <text:p>41:01:0010118:14433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" table:style-name="ce10">
            <text:p>75</text:p>
          </table:table-cell>
          <table:table-cell office:value-type="string" table:style-name="ce10">
            <text:p>41:01:0010118:14435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" table:style-name="ce10">
            <text:p>76</text:p>
          </table:table-cell>
          <table:table-cell office:value-type="string" table:style-name="ce10">
            <text:p>41:01:0010118:14453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" table:style-name="ce10">
            <text:p>77</text:p>
          </table:table-cell>
          <table:table-cell office:value-type="string" table:style-name="ce10">
            <text:p>41:01:0010118:1446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" table:style-name="ce10">
            <text:p>78</text:p>
          </table:table-cell>
          <table:table-cell office:value-type="string" table:style-name="ce10">
            <text:p>41:01:0010118:14550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" table:style-name="ce10">
            <text:p>79</text:p>
          </table:table-cell>
          <table:table-cell office:value-type="string" table:style-name="ce10">
            <text:p>41:01:0010118:14591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" table:style-name="ce10">
            <text:p>80</text:p>
          </table:table-cell>
          <table:table-cell office:value-type="string" table:style-name="ce10">
            <text:p>41:01:0010118:1470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" table:style-name="ce10">
            <text:p>81</text:p>
          </table:table-cell>
          <table:table-cell office:value-type="string" table:style-name="ce10">
            <text:p>41:01:0010118:14819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" table:style-name="ce10">
            <text:p>82</text:p>
          </table:table-cell>
          <table:table-cell office:value-type="string" table:style-name="ce10">
            <text:p>41:09:0010104:279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" table:style-name="ce10">
            <text:p>83</text:p>
          </table:table-cell>
          <table:table-cell office:value-type="string" table:style-name="ce10">
            <text:p>82:01:000006:100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" table:style-name="ce10">
            <text:p>84</text:p>
          </table:table-cell>
          <table:table-cell office:value-type="string" table:style-name="ce10">
            <text:p>82:01:000006:101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" table:style-name="ce10">
            <text:p>85</text:p>
          </table:table-cell>
          <table:table-cell office:value-type="string" table:style-name="ce10">
            <text:p>82:01:000006:102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" table:style-name="ce10">
            <text:p>86</text:p>
          </table:table-cell>
          <table:table-cell office:value-type="string" table:style-name="ce10">
            <text:p>82:01:000006:103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" table:style-name="ce10">
            <text:p>87</text:p>
          </table:table-cell>
          <table:table-cell office:value-type="string" table:style-name="ce10">
            <text:p>82:01:000006:92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" table:style-name="ce10">
            <text:p>88</text:p>
          </table:table-cell>
          <table:table-cell office:value-type="string" table:style-name="ce10">
            <text:p>82:01:000006:93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" table:style-name="ce10">
            <text:p>89</text:p>
          </table:table-cell>
          <table:table-cell office:value-type="string" table:style-name="ce10">
            <text:p>82:01:000006:94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" table:style-name="ce10">
            <text:p>90</text:p>
          </table:table-cell>
          <table:table-cell office:value-type="string" table:style-name="ce10">
            <text:p>82:01:000006:95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" table:style-name="ce10">
            <text:p>91</text:p>
          </table:table-cell>
          <table:table-cell office:value-type="string" table:style-name="ce10">
            <text:p>82:01:000006:96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" table:style-name="ce10">
            <text:p>92</text:p>
          </table:table-cell>
          <table:table-cell office:value-type="string" table:style-name="ce10">
            <text:p>82:01:000006:97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" table:style-name="ce10">
            <text:p>93</text:p>
          </table:table-cell>
          <table:table-cell office:value-type="string" table:style-name="ce10">
            <text:p>82:01:000006:98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" table:style-name="ce10">
            <text:p>94</text:p>
          </table:table-cell>
          <table:table-cell office:value-type="string" table:style-name="ce10">
            <text:p>82:01:000006:99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" table:style-name="ce10">
            <text:p>95</text:p>
          </table:table-cell>
          <table:table-cell office:value-type="string" table:style-name="ce10">
            <text:p>41:05:0101001:9831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" table:style-name="ce10">
            <text:p>96</text:p>
          </table:table-cell>
          <table:table-cell office:value-type="string" table:style-name="ce10">
            <text:p>41:05:0101001:4558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" table:style-name="ce10">
            <text:p>97</text:p>
          </table:table-cell>
          <table:table-cell office:value-type="string" table:style-name="ce10">
            <text:p>41:01:0010126:1964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" table:style-name="ce10">
            <text:p>98</text:p>
          </table:table-cell>
          <table:table-cell office:value-type="string" table:style-name="ce10">
            <text:p>41:05:0101001:6000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" table:style-name="ce10">
            <text:p>99</text:p>
          </table:table-cell>
          <table:table-cell office:value-type="string" table:style-name="ce10">
            <text:p>41:01:0010114:1766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35BADCEC0A2DA46FA36D57FA24140166A0ED8F535DC8ECF852B714517B47F3BE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30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8-06T02:17:03Z</dc:date>
    <meta:print-date>2020-11-16T23:29:28Z</meta:print-date>
  </office:meta>
</office:document-meta>
</file>